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4pt" fo:font-weight="bold" officeooo:paragraph-rsid="000068e4" style:font-size-asian="12.25pt" style:font-weight-asian="bold" style:font-size-complex="14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14pt" fo:font-weight="bold" officeooo:paragraph-rsid="000155f4" style:font-size-asian="12.25pt" style:font-weight-asian="bold" style:font-size-complex="14pt" style:font-weight-complex="bold"/>
    </style:style>
    <style:style style:name="P3" style:family="paragraph" style:parent-style-name="Standard">
      <style:paragraph-properties fo:text-align="start" style:justify-single-word="false"/>
      <style:text-properties fo:font-size="14pt" fo:font-weight="bold" officeooo:paragraph-rsid="000068e4" style:font-size-asian="12.25pt" style:font-weight-asian="bold" style:font-size-complex="14pt" style:font-weight-complex="bold"/>
    </style:style>
    <style:style style:name="P4" style:family="paragraph" style:parent-style-name="Standard">
      <style:paragraph-properties fo:text-align="start" style:justify-single-word="false"/>
      <style:text-properties fo:font-size="14pt" fo:font-weight="bold" officeooo:paragraph-rsid="000155f4" style:font-size-asian="12.25pt" style:font-weight-asian="bold" style:font-size-complex="14pt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size="12pt" fo:font-weight="bold" officeooo:paragraph-rsid="000068e4" style:font-size-asian="12pt" style:font-weight-asian="bold" style:font-size-complex="12pt" style:font-weight-complex="bold"/>
    </style:style>
    <style:style style:name="P6" style:family="paragraph" style:parent-style-name="Standard">
      <style:paragraph-properties fo:text-align="center" style:justify-single-word="false"/>
      <style:text-properties fo:font-size="11pt" fo:font-weight="normal" officeooo:paragraph-rsid="000068e4" style:font-size-asian="9.60000038146973pt" style:font-weight-asian="normal" style:font-size-complex="11pt" style:font-weight-complex="normal"/>
    </style:style>
    <style:style style:name="P7" style:family="paragraph" style:parent-style-name="Standard">
      <style:paragraph-properties fo:text-align="start" style:justify-single-word="false"/>
      <style:text-properties fo:font-size="11pt" fo:font-weight="normal" officeooo:paragraph-rsid="000068e4" style:font-size-asian="9.60000038146973pt" style:font-weight-asian="normal" style:font-size-complex="11pt" style:font-weight-complex="normal"/>
    </style:style>
    <style:style style:name="P8" style:family="paragraph" style:parent-style-name="Standard">
      <style:paragraph-properties fo:text-align="start" style:justify-single-word="false"/>
      <style:text-properties fo:font-size="11pt" fo:font-weight="normal" officeooo:paragraph-rsid="000155f4" style:font-size-asian="9.60000038146973pt" style:font-weight-asian="normal" style:font-size-complex="11pt" style:font-weight-complex="normal"/>
    </style:style>
    <style:style style:name="T1" style:family="text">
      <style:text-properties officeooo:rsid="000068e4"/>
    </style:style>
    <style:style style:name="T2" style:family="text">
      <style:text-properties fo:font-size="11pt" fo:font-weight="normal" style:font-size-asian="9.60000038146973pt" style:font-weight-asian="normal" style:font-size-complex="11pt" style:font-weight-complex="normal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size="12pt" style:font-size-asian="12pt" style:font-size-complex="12pt"/>
    </style:style>
    <style:style style:name="T5" style:family="text">
      <style:text-properties fo:font-size="12pt" fo:font-weight="bold" style:font-size-asian="12pt" style:font-weight-asian="bold" style:font-size-complex="12pt" style:font-weight-complex="bold"/>
    </style:style>
    <style:style style:name="T6" style:family="text">
      <style:text-properties fo:font-size="12pt" fo:font-weight="normal" style:font-size-asian="12pt" style:font-weight-asian="normal" style:font-size-complex="12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ПРАВИЛА ВНУТРЕННЕГО РАСПОРЯДКА ДЛЯ ОБУЧАЮЩИХСЯ В </text:p>
      <text:p text:style-name="P1">Ч<text:span text:style-name="T1">ОУ ДО </text:span>Автошкола «<text:span text:style-name="T1">АвтоСтарт</text:span>» </text:p>
      <text:p text:style-name="P1"/>
      <text:p text:style-name="P1"/>
      <text:p text:style-name="P5">1. ОБЩЕЕ ПОЛОЖЕНИЕ</text:p>
      <text:p text:style-name="P7"/>
      <text:p text:style-name="P7">1.1. Настоящие правила внутреннего распорядка для обучающихся образовательного учреждении <text:span text:style-name="T1">ЧОУ ДО Автошкола «АвтоСтарт</text:span>" разработаны на основе Федерального закона от 29.12.2012 № 273—ФЗ «Об образовании в Российской Федерации», Конституции РФ, Трудового кодекса РФ, Устава ООО «Автошкола Драйв», Положения об образовательном подразделении и других действующих законодательных актов, а также локальных актов организации, осуществляющей обучение, и регламентируют правила поведения и обучения обучающихся в образовательном подразделении <text:span text:style-name="T1">ЧОУ ДО</text:span> Автошкола «<text:span text:style-name="T1">АвтоСтарт</text:span>» их взаимоотношения с работниками и администрацией Организации, осуществляющей обучение.</text:p>
      <text:p text:style-name="P7">1.2. Обучающимся является лицо, в установленном порядке зачисленное приказом директора.</text:p>
      <text:p text:style-name="P7">1.3. Правила внутреннего распорядка являются обязательными для всех обучающихся в учреждении <text:span text:style-name="T1">ЧОУ ДО Автошкола «АвтоСтарт»</text:span></text:p>
      <text:p text:style-name="P7"/>
      <text:p text:style-name="P6"><text:span text:style-name="T3">2. ПРАВА И ОБЯЗАННОСТИ ОБУЧАЮЩИХСЯ</text:span></text:p>
      <text:p text:style-name="P6"/>
      <text:p text:style-name="P8"><text:span text:style-name="T3">2.1. Обучающиеся обязаны:</text:span></text:p>
      <text:p text:style-name="P8">2.1.1. Исполнять гражданские обязанности, установленные Конституцией и законами РФ.</text:p>
      <text:p text:style-name="P8">2.1.2. Добросовестно осваивать образовательную программу, выполнять учебный план, в том числе посещать предусмотренные учебным планом учебные занятия, осуществлять самостоятельную подготовку к занятиям, выполнять задания, данные педагогическими работниками в рамках образовательной программы.</text:p>
      <text:p text:style-name="P8">2.1.3. Выполнять требования устава Организации, осуществляющей обучение, Положения об образовательном подразделении, правил внутреннего распорядка и иных локальных нормативных актов по вопросам организации и осуществления образовательной деятельности.</text:p>
      <text:p text:style-name="P8">2.1.4. Заботиться о сохранении и об укреплении своего здоровья, стремиться к нравственному, духовному и физическому развитию и самосовершенствованию.</text:p>
      <text:p text:style-name="P8">2.1.5. Уважать честь и достоинство других обучающихся и работников Организации, осуществляющей обучение, не создавать препятствий для получения образования другими обучающимися.</text:p>
      <text:p text:style-name="P8">2.1.6. Бережно относиться к имуществу организации, осуществляющей обучение.</text:p>
      <text:p text:style-name="P8">2.1.7. Знать и выполнять меры и правила безопасности, охраны жизни и здоровья в процессе обучения, труда. Вести здоровый образ жизни</text:p>
      <text:p text:style-name="P8">2.1.8. В установленные учебным планом сроки проходить промежуточную аттестацию по завершении очередных этапов обучении, и по итогам освоения образовательной программы проходить итоговую аттестацию.</text:p>
      <text:p text:style-name="P8">2.1.9. Материальный ущерб, нанесенный Организации, осуществляющей обучение, по вине обучающегося, возмещается им или (лицами их заменяющими).</text:p>
      <text:p text:style-name="P8">2.1.10. Во время учебных занятий обучающиеся обязаны внимательно слушать объяснения преподавателей и ответы товарищей, не разговаривать и не заниматься посторонними делами, не пользоваться телефонами, выполнять все указания преподавателя.</text:p>
      <text:p text:style-name="P8">2.1.11. При неявке на занятия по болезни или другим уважительным причинам обучающийся обязан поставить об этом в известность преподавателя или администратора Автошколы.</text:p>
      <text:p text:style-name="P8">2.1.12. В случае болезни обучающийся обязан известить администрацию Автошколы.</text:p>
      <text:p text:style-name="P8"/>
      <text:p text:style-name="P8"><text:span text:style-name="T5">2.2. Обучающиеся имеют право:</text:span></text:p>
      <text:p text:style-name="P8">2.2.1. На получение профессионального обучения, а также дополнительного образования по избранной образовательной программе в соответствии с учебным планом (индивидуальным учебным планом).</text:p>
      <text:p text:style-name="P8">2.2.2. На бесплатное пользование библиотечно—информационными ресурсами, инвентарем, оборудованием, оснащением и т.п., находящимся в распоряжении Организации, осуществляющей обучение.</text:p>
      <text:p text:style-name="P8"><text:soft-page-break/>2.2.3. На уважение человеческого достоинства, свободу совести, на свободное выражение собственных взглядов и убеждений (не нарушая при этом со своей стороны законов РФ, правовых актов, Устава, Положения об образовательном подразделении и Правил внутреннего распорядка, а также прав других граждан).</text:p>
      <text:p text:style-name="P8">2.2.4. Направлять в органы управления Организации, осуществляющей обучение, обращения о применении к работникам учреждения, нарушающим и (или) ущемляющим права обучающихся, родителей (законных представителей) несовершеннолетних обучающихся, дисциплинарных взысканий. Такие обращения подлежат обязательному рассмотрению указанными органами с привлечением обучающихся, родителей (законных представителей) несовершеннолетних обучающихся.</text:p>
      <text:p text:style-name="P8">2.2.5. Обращаться в комиссию по урегулированию споров между участниками образовательных отношений, в том числе по вопросам о наличии или об отсутствии конфликта интересов педагогического работника.</text:p>
      <text:p text:style-name="P8">2.2.6. Использовать не запрещенные законодательством Российской Федерации иные способы защиты прав и законных интересов.</text:p>
      <text:p text:style-name="P3"><text:span text:style-name="T2"/></text:p>
      <text:p text:style-name="P4"><text:span text:style-name="T4">2.3. Обучающимся запрещается:</text:span></text:p>
      <text:p text:style-name="P4"><text:span text:style-name="T2">2.3.1. Курить в Организации, осуществляющей обучение и на ее территории (ФЗ № 147—ФЗ от 1 декабря 2004 года «Об ограничении курения табака»), приносить жвачку, приносить и распивать спиртные напитки, загрязнять и засорять территорию Организации, осуществляющей обучение, делать надписи на стенах, портить имущество учреждения (мебель, учебные пособия), приносить и использовать радиотехническую аппаратуру</text:span></text:p>
      <text:p text:style-name="P4"><text:span text:style-name="T2"/></text:p>
      <text:p text:style-name="P2"><text:span text:style-name="T4">3. ОРГАНИЗАЦИЯ ОБРАЗОВАТЕЛЬНОГО ПРОЦЕССА</text:span></text:p>
      <text:p text:style-name="P4"><text:span text:style-name="T2"/></text:p>
      <text:p text:style-name="P4"><text:span text:style-name="T2">3.1. Образовательный процесс в Автошколе осуществляется в целях удовлетворения потребностей в профессиональном обучении, а также в дополнительном образовании.</text:span></text:p>
      <text:p text:style-name="P4"><text:span text:style-name="T2">3.2. Обучение в Автошколе производится в учебных группах. Также возможно освоение образовательной программы на основе индивидуализации ее содержания с учетом особенностей и образовательных потребностей конкретного обучающегося.</text:span></text:p>
      <text:p text:style-name="P4"><text:span text:style-name="T2">3.3. Теоретические занятия, проводятся в соответствии с утвержденным расписанием учебных занятий, занятия по практическому обучению вождению - с графиком проведения занятий по вождению на транспортном средстве.</text:span></text:p>
      <text:p text:style-name="P4"><text:span text:style-name="T2">3.4. Освоение образовательных программ контролируется и завершается обязательной итоговой аттестацией обучающихся для определения соответствия объема и качества их знаний, умений и навыков требованиям осваиваемой образовательной программы.</text:span></text:p>
      <text:p text:style-name="P4"><text:span text:style-name="T2">3.5. По окончанию обучения, после успешного освоения соответствующей образовательной программы выдается свидетельство, установленного образца.</text:span></text:p>
      <text:p text:style-name="P4"><text:span text:style-name="T2"/></text:p>
      <text:p text:style-name="P2"><text:span text:style-name="T4">4. РЕЖИМ ЗАНЯТИЙ</text:span></text:p>
      <text:p text:style-name="P4"><text:span text:style-name="T2">4.1. Учебная нагрузка при организации занятий в форме очного обучения не должна превышать 6 часов в день и 36 часов в неделю, а в форме очнозаочного (вечернего) обучения - соответственно 4 часа и 24 часов. Режим обучения может быть ежедневным и от 2 до 5 дней в неделю.</text:span></text:p>
      <text:p text:style-name="P4"><text:span text:style-name="T2">4.2. Обучение организуется в несколько потоков (смен) с учетом полного и своевременного выполнения учебного плана образовательной программы, равномерной нагрузки преподавателей и мастеров производственного обучения на протяжении всего периода обучения и максимального использования учебно-материальной базы. Учебные занятия проводятся в три смены:</text:span></text:p>
      <text:p text:style-name="P4"><text:span text:style-name="T2">Начало утренних теоретических занятий — 09.00, окончание 12.10. </text:span></text:p>
      <text:p text:style-name="P4"><text:span text:style-name="T2">Начало дневных теоретических занятий — 13.00, окончание— 16.10. </text:span></text:p>
      <text:p text:style-name="P4"><text:span text:style-name="T2">Начало вечерних теоретических занятий — 17 . ОО, окончание — 20.10. </text:span></text:p>
      <text:p text:style-name="P4"><text:span text:style-name="T2">Перерыв между занятиями — 10 минут.</text:span></text:p>
      <text:p text:style-name="P4"><text:span text:style-name="T2">4.3. Обучение вождению проводится вне сетки учебного времени мастерами производственного обучения. Занятия по практическому вождению проводятся индивидуально с каждым обучающимся на автотренажере, закрытой площадке и учебных маршрутах.</text:span></text:p>
      <text:p text:style-name="P4"><text:span text:style-name="T2">4.4. Продолжительность учебного часа теоретического обучения - 1 академический час (45 минут), а продолжительность учебного часа практического обучения вождению составляет 1 астрономический </text:span><text:soft-page-break/><text:span text:style-name="T2">час (60 минут), включая время на ежедневный контрольный осмотр автомобиля, постановку задач, подведение итогов, оформление документации и смену слушателей. </text:span></text:p>
      <text:p text:style-name="P3"><text:span text:style-name="T2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9-03T18:38:17.258000000</meta:creation-date>
    <dc:date>2021-09-03T18:55:44.523000000</dc:date>
    <meta:editing-duration>PT7M14S</meta:editing-duration>
    <meta:editing-cycles>1</meta:editing-cycles>
    <meta:document-statistic meta:table-count="0" meta:image-count="0" meta:object-count="0" meta:page-count="3" meta:paragraph-count="44" meta:word-count="871" meta:character-count="7333" meta:non-whitespace-character-count="6498"/>
    <meta:generator>Neat_Office/6.2.8.2$Windows_x86 LibreOffice_project/</meta:generator>
  </office:meta>
</office:document-meta>
</file>