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paragraph-rsid="000ea9a7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officeooo:paragraph-rsid="001086c1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weight="bold" officeooo:rsid="000e1332" officeooo:paragraph-rsid="000e1332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officeooo:paragraph-rsid="000e1332"/>
    </style:style>
    <style:style style:name="P5" style:family="paragraph" style:parent-style-name="Standard">
      <style:paragraph-properties fo:text-align="center" style:justify-single-word="false"/>
      <style:text-properties officeooo:paragraph-rsid="000ea9a7"/>
    </style:style>
    <style:style style:name="P6" style:family="paragraph" style:parent-style-name="Standard">
      <style:paragraph-properties fo:text-align="center" style:justify-single-word="false"/>
      <style:text-properties officeooo:paragraph-rsid="001086c1"/>
    </style:style>
    <style:style style:name="P7" style:family="paragraph" style:parent-style-name="Standard">
      <style:paragraph-properties fo:text-align="center" style:justify-single-word="false"/>
      <style:text-properties fo:font-size="10.5pt" fo:font-weight="bold" officeooo:rsid="000e1332" officeooo:paragraph-rsid="000e1332" style:font-size-asian="10.5pt" style:font-weight-asian="bold" style:font-size-complex="10.5pt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size="10.5pt" fo:font-weight="normal" officeooo:rsid="000e1332" officeooo:paragraph-rsid="000e1332" style:font-size-asian="10.5pt" style:font-weight-asian="normal" style:font-size-complex="10.5pt" style:font-weight-complex="normal"/>
    </style:style>
    <style:style style:name="P9" style:family="paragraph" style:parent-style-name="Standard">
      <style:paragraph-properties fo:text-align="start" style:justify-single-word="false"/>
      <style:text-properties officeooo:paragraph-rsid="001086c1"/>
    </style:style>
    <style:style style:name="P10" style:family="paragraph" style:parent-style-name="Standard">
      <style:paragraph-properties fo:text-align="start" style:justify-single-word="false"/>
      <style:text-properties officeooo:paragraph-rsid="000ea9a7"/>
    </style:style>
    <style:style style:name="P11" style:family="paragraph" style:parent-style-name="Standard">
      <style:paragraph-properties fo:text-align="start" style:justify-single-word="false"/>
      <style:text-properties officeooo:paragraph-rsid="000e1332"/>
    </style:style>
    <style:style style:name="P12" style:family="paragraph" style:parent-style-name="Standard">
      <style:paragraph-properties fo:text-align="center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fo:font-weight="bold" officeooo:rsid="000e1332" officeooo:paragraph-rsid="000e1332" style:font-weight-asian="bold" style:font-weight-complex="bold"/>
    </style:style>
    <style:style style:name="T1" style:family="text">
      <style:text-properties officeooo:rsid="000e1332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0e1332" style:font-weight-asian="bold" style:font-weight-complex="bold"/>
    </style:style>
    <style:style style:name="T4" style:family="text">
      <style:text-properties fo:font-weight="bold" officeooo:rsid="000ea9a7" style:font-weight-asian="bold" style:font-weight-complex="bold"/>
    </style:style>
    <style:style style:name="T5" style:family="text">
      <style:text-properties fo:font-weight="bold" officeooo:rsid="001086c1" style:font-weight-asian="bold" style:font-weight-complex="bold"/>
    </style:style>
    <style:style style:name="T6" style:family="text">
      <style:text-properties fo:font-size="10.5pt" fo:font-weight="bold" style:font-size-asian="10.5pt" style:font-weight-asian="bold" style:font-size-complex="10.5pt" style:font-weight-complex="bold"/>
    </style:style>
    <style:style style:name="T7" style:family="text">
      <style:text-properties fo:font-size="10.5pt" fo:font-weight="bold" officeooo:rsid="000e1332" style:font-size-asian="10.5pt" style:font-weight-asian="bold" style:font-size-complex="10.5pt" style:font-weight-complex="bold"/>
    </style:style>
    <style:style style:name="T8" style:family="text">
      <style:text-properties officeooo:rsid="000ea9a7"/>
    </style:style>
    <style:style style:name="T9" style:family="text">
      <style:text-properties officeooo:rsid="001086c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Частное Образовательное Учреждение Дополнительного Образования</text:p>
      <text:p text:style-name="P12">Автошкола «АвтоСтарт»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ПОЛОЖЕНИЕ</text:p>
      <text:p text:style-name="P3"><text:s/>Об организации обучения лиц с ограниченными возможностями здоровья в</text:p>
      <text:p text:style-name="P3"><text:s/>ЧОУ ДО Автошкола «АвтоСтарт» 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8">г.Ставрополь 2021г.</text:p>
      <text:p text:style-name="P8"/>
      <text:p text:style-name="P7"><text:soft-page-break/>1. Общие положения</text:p>
      <text:p text:style-name="P8"/>
      <text:p text:style-name="P8">1.1. Настоящее Положение разработано в соответствии с Законом Российской Федерации «Об образовании» №273-ФЗ, от 29.12.2012года, нормативными документами по подготовке водителей, Уставом, Положением о лицензировании образовательной деятельности с целью создания эффективной организации учебного процесса, рационального использования учебного времени, обеспечения высокого качества оказываемых услуг.</text:p>
      <text:p text:style-name="P8">1.2. Настоящее Положение является локальным актом ЧОУ ДО Автошкола «АвтоСтарт» утверждено приказом руководителя, его действие распространяется на всех обучающихся с ограниченными возможностями, желающих обучиться в автошколе.</text:p>
      <text:p text:style-name="P8"><text:span text:style-name="T2"/></text:p>
      <text:p text:style-name="P8"><text:span text:style-name="T2">1.1. Основные термины</text:span></text:p>
      <text:p text:style-name="P8">Лицо с ограниченными возможностями здоровья – лицо, имеющее физический и (или) психический недостатки, которые препятствуют освоению образовательных программ без создания специальных условий для получения образования; Интегрированное обучение –совместное обучение лиц с ограниченными возможностями здоровья и лиц, не имеющих таких ограничений, посредством создания специальных условий для получения образования лицами с ограниченными возможностями здоровья.</text:p>
      <text:p text:style-name="P8"><text:span text:style-name="T2"/></text:p>
      <text:p text:style-name="P8"><text:span text:style-name="T2">1.2. Участники отношений, регулируемых настоящим Положением</text:span></text:p>
      <text:p text:style-name="P8"><text:s/>Настоящее Положение регулирует отношения физических и юридических лиц, участвующих в осуществлении образования со специальными условиями получения образования (далее – специальное обучение): - лица с ограниченными возможностями здоровья (с ограниченными возможностями слуха и речи, зрения), а также с различными локомоторными проблемами определенными пунктом II Перечня медицинских показаний к управлению транспортным средством, с автоматической трансмиссией утвержденным постановлением правительства от 29декабря 2014 года №1604 - родители (иные установленные в законном порядке законные представители) лиц с ограниченными возможностями здоровья;</text:p>
      <text:p text:style-name="P8"><text:span text:style-name="T2"/></text:p>
      <text:p text:style-name="P8"><text:span text:style-name="T2">1.3. Цель специального образования</text:span>.</text:p>
      <text:p text:style-name="P8"><text:s/>Специальное образование обеспечивает лицам с ограниченными возможностями здоровья получение образования в соответствии с их способностями и возможностями в адекватной их здоровью среде обучения в целях адаптации и интеграции (реинтеграции) этих лиц в общество, подготовки их к трудовой деятельности.</text:p>
      <text:p text:style-name="P8"/>
      <text:p text:style-name="P8"/>
      <text:p text:style-name="P8"><text:span text:style-name="T2">2 . ПРАВА В ОБЛАСТИ СПЕЦИАЛЬНОГО ОБРАЗОВАНИЯ ЛИЦ С ОГРАНИЧЕННЫМИ ВОЗМОЖНОСТЯМИ ЗДОРОВЬЯ, ИХ РОДИТЕЛЕЙ (ИНЫХ ЗАКОННЫХ ПРЕДСТАВИТЕЛЕЙ).</text:span></text:p>
      <text:p text:style-name="P8"><text:span text:style-name="T2"/></text:p>
      <text:p text:style-name="P8"><text:span text:style-name="T2">2.1. Права граждан в области специального образования</text:span></text:p>
      <text:p text:style-name="P8">Лица с ограниченными возможностями здоровья имеют право на получение образования по образовательным программам профессиональной подготовки в ЧОУ ДО Автошкола «АвтоСтарт».</text:p>
      <text:p text:style-name="P8"/>
      <text:p text:style-name="P8"><text:span text:style-name="T2">2.2. Права родителей (иных законных представителей) лиц с ограниченными возможностями здоровья</text:span></text:p>
      <text:p text:style-name="P8"><text:s/>Родители (иные законные представители) лица с ограниченными возможностями здоровья имеют право получать консультации преподавателей и сотрудников в ЧОУ ДО Автошкола «АвтоСтарт» по вопросам, касающимся организации учебного процесса и содержания дополнительных образовательных программ. </text:p>
      <text:p text:style-name="P8"/>
      <text:p text:style-name="P4"><text:span text:style-name="T7">3 . ОСОБЕННОСТИ ПОЛУЧЕНИЯ С</text:span><text:span text:style-name="T6">ПЕЦИАЛЬНОГО ОБРАЗОВАНИЯ</text:span> </text:p>
      <text:p text:style-name="P4"/>
      <text:p text:style-name="P4"><text:span text:style-name="T2">3.1. Формы получения специального образования </text:span><text:span text:style-name="T3">в</text:span></text:p>
      <text:p text:style-name="P4"><text:span text:style-name="T3"><text:s/>ЧОУ ДО Автошкола «АвтоСтарт</text:span><text:span text:style-name="T2">»</text:span> </text:p>
      <text:p text:style-name="P11">осуществлен доступ к программе «Скайп» в целях оказания консультационной помощи преподавателей и сотрудников <text:span text:style-name="T1">ЧОУ ДО Автошкола «АвтоСтарт</text:span>», лицам с ограниченными возможностями здоровья. Лица с ограниченными возможностями здоровья обучаются по программам, утвержденным директором <text:span text:style-name="T1">ЧОУ ДО Автошкола «АвтоСтарт</text:span>».</text:p>
      <text:p text:style-name="P11"><text:span text:style-name="T2"/></text:p>
      <text:p text:style-name="P5"><text:soft-page-break/><text:span text:style-name="T2">3.2. Особенности приема в Ч</text:span><text:span text:style-name="T3">ОУ ДО Автошкола «АвтоСтарт</text:span><text:span text:style-name="T2">»лиц с ограниченными возможностями здоровья.</text:span></text:p>
      <text:p text:style-name="P10">Прием в <text:span text:style-name="T8">ЧОУ ДО Автошкола «АвтоСтарт</text:span>» лиц с ограниченными возможностями здоровья осуществляется в порядке, установленном Законом Российской Федерации "Об образовании", в соответствии Положением об Организации учебного процесса в <text:span text:style-name="T8">ЧОУ ДО Автошкола «АвтоСтарт</text:span>».</text:p>
      <text:p text:style-name="P10"><text:s/>3.2.1.Запись на обучение в <text:span text:style-name="T8">ЧОУ ДО Автошкола «АвтоСтарт</text:span>» лиц с ограниченными возможностями здоровья производится только после предоставления медицинской справки о допуске к управлению транспортным средством. </text:p>
      <text:p text:style-name="P10">3.2.<text:span text:style-name="T8">2</text:span>. Лицо с ограниченными возможностями здоровья при желании обучаться предъявляют заключение психолого-медико- педагогической комиссии с рекомендацией об обучении по данной профессии.</text:p>
      <text:p text:style-name="P10">3.2.<text:span text:style-name="T8">3</text:span>. Адаптированная образовательная программа будет разработана на основании заключения психолого- медико- педагогической комиссии с рекомендацией об обучении по данной профессии.</text:p>
      <text:p text:style-name="P5"/>
      <text:p text:style-name="P5"><text:span text:style-name="T2">3.3 Особенности итоговой аттестации</text:span></text:p>
      <text:p text:style-name="P5"><text:span text:style-name="T2">лиц с ограниченными возможностями здоровья.</text:span></text:p>
      <text:p text:style-name="P5"><text:span text:style-name="T2"/></text:p>
      <text:p text:style-name="P10"><text:s/>Итоговая аттестация лиц с ограниченными возможностями здоровья (с ограниченными возможностями слуха и речи, зрения), а также с различными локомоторными проблемами определенными пунктом II Перечня медицинских показаний к управлению транспортным средством, с автоматической трансмиссией утвержденным постановлением правительства от 29декабря 2014 года №1604 освоивших программу подготовки водителей транспортных средств категории «<text:span text:style-name="T8">А»,</text:span> «В»; проводится в соответствии с Положением об Итоговой и промежуточной аттестации обучающихся в Ч<text:span text:style-name="T8">ОУ ДО Автошкола «АвтоСтарт</text:span>».</text:p>
      <text:p text:style-name="P5"><text:span text:style-name="T2"/></text:p>
      <text:p text:style-name="P5"><text:span text:style-name="T2">3.4. Контроль за деятельностью в области образования лиц с ограниченными возможностями здоровья.</text:span></text:p>
      <text:p text:style-name="P10"><text:s/>Общий контроль за деятельностью в области образования лиц с ограниченными возможностями здоровья возлагается на администратора Ч<text:span text:style-name="T8">ОУ ДО Автошкола «АвтоСтарт</text:span>». </text:p>
      <text:p text:style-name="P5"/>
      <text:p text:style-name="P1">4. ОБЕСПЕЧЕНИЕ УСЛОВИЙ ДЛЯ ПОЛУЧЕНИЯ СПЕЦИАЛЬНОГО ОБРАЗОВАНИЯ.</text:p>
      <text:p text:style-name="P5"/>
      <text:p text:style-name="P10">4.1. Финансирование образования лиц с ограниченными возможностями здоровья 4.1.1.Обучение лиц с ограниченными возможностями здоровья в Ч<text:span text:style-name="T8">ОУ ДО</text:span> Автошкола «<text:span text:style-name="T8">АвтоСтарт</text:span>» осуществляется на основании, заключенного договора об оказании образовательных услуг.</text:p>
      <text:p text:style-name="P10">4.1.2.Создание необходимых условий для получения образования лицами с ограниченными возможностями здоровья осуществляется за счет средств Ч<text:span text:style-name="T8">ОУ ДО</text:span> Автошкола «<text:span text:style-name="T8">АвтоСтарт</text:span>». </text:p>
      <text:p text:style-name="P5"/>
      <text:p text:style-name="P1">5. УСЛОВИЯ ОРГАНИЗАЦИИ ОБУЧЕНИЯ И ВОСПИТАНИЯ ЛИЦ С ОГРАНИЧЕННЫМИ ВОЗМОЖНОСТЯМИ ЗДОРОВЬЯ. </text:p>
      <text:p text:style-name="P10">5.1. Ч<text:span text:style-name="T8">ОУ ДО</text:span> Автошкола «<text:span text:style-name="T8">АвтоСтарт</text:span>» осуществляет прием граждан с ограниченными возможностями слуха и речи, зрения, а также с различными локомоторными проблемами определенными пунктом II Перечня медицинских показаний к управлению транспортным средством, утвержденным постановлением правительства от 29декабря 2014 года № 1604 по образовательным программам профессиональной подготовки, переподготовки по очной форме обучения: - подготовки водителей на право управления транспортными средствами категории «<text:span text:style-name="T8">А»,</text:span>«В». Зачисление обучающихся осуществляется приказом по автошколе на основании заявления поступающего и договора об оказании образовательных услуг, в <text:soft-page-break/>котором отражены обязательства сторон и ответственность в случае их неисполнения или ненадлежащего исполнения. Лица с ограниченными возможностями здоровья при подаче заявления предоставляют по своему усмотрению оригинал или ксерокопию документа, подтверждающего ограниченные возможности их здоровья.</text:p>
      <text:p text:style-name="P10">5.1.1. Лицам с ограниченными возможностями слуха и речи, зрения, а также с различными локомоторными проблемами определенными пунктом II Перечня медицинских показаний утвержденным постановлением правительства от 29декабря 2014 года № 1604 при зачислении в Ч<text:span text:style-name="T8">ОУ ДО </text:span>Автошкола «<text:span text:style-name="T8">АвтоСтарт</text:span>» предоставляется скидка на стоимость обучения в размере 10%. от общей стоимости обучения.</text:p>
      <text:p text:style-name="P10">5.2. <text:span text:style-name="T2">При организации приема и обучения лиц с ограниченными возможностями здоровья Ч</text:span><text:span text:style-name="T4">ОУ Д</text:span><text:span text:style-name="T2">О Автошкола «</text:span><text:span text:style-name="T4">АвтоСтарт</text:span><text:span text:style-name="T2">» обеспечивает следующие условия для лиц с ограниченными возможностями слуха и речи:</text:span></text:p>
      <text:p text:style-name="P10"><text:span text:style-name="T8">5.2.</text:span>1.Группы формируются не более 5 человек для того, чтобы у преподавателя была возможность уделить как можно больше времени каждому слабослышащему ученику. </text:p>
      <text:p text:style-name="P10"><text:span text:style-name="T8">5.2.</text:span>2.если такой ученик по собственному желанию проходит обучение в общей группе, то ему предоставляется специально оборудованное место, обозначенное специальным знаком. (в этом случае зачисление в группу таких учеников не более 2 человек) </text:p>
      <text:p text:style-name="P10"><text:span text:style-name="T8">5.2.</text:span>3.В целях создания наиболее комфортных и благоприятных условий для слабослышащих учеников теоретическое обучение проводит преподаватель с многолетним опытом работы. <text:span text:style-name="T8">5.2.</text:span>4.Перед прохождением практических занятий по вождению инструктор согласовывает со слабослышащим учеником алгоритм взаимодействия в процессе обучения.</text:p>
      <text:p text:style-name="P10"><text:span text:style-name="T8">5.2.</text:span> 5.Мастера производственного обучения вождению знают азы жестового языка глухих, что помогает им найти подход к своим слабослышащим ученикам. </text:p>
      <text:p text:style-name="P10"><text:span text:style-name="T8">5.2.</text:span>6.Учебные автомобили, на которых проводится обучение, отмечаются специальным знаком на стекле автомобиля.</text:p>
      <text:p text:style-name="P10"><text:span text:style-name="T8">5.2.</text:span>7.Предоставляется компьютер с доступом в интернет на территории учебных классов.</text:p>
      <text:p text:style-name="P5"/>
      <text:p text:style-name="P1">5.3. При организации приема и обучения лиц с ограниченными возможностями здоровья <text:span text:style-name="T8">ЧОУ ДО Автошкола «АвтоСтарт</text:span>» обеспечивает следующие условия для лиц с ограниченными возможностями зрения:</text:p>
      <text:p text:style-name="P10"><text:span text:style-name="T8">5.3.</text:span>1.Группы формируются не более 8 человек для того, чтобы у преподавателя была возможность уделить как можно больше времени каждому слабовидящему ученику, </text:p>
      <text:p text:style-name="P10"><text:span text:style-name="T9">5.3.</text:span>2. Если такой ученик по собственному желанию проходит обучение в общей группе, то ему предоставляется специально оборудованное место, обозначенное соответствующим знаком ( в этом случае зачисление в группу таких учеников не более 4 человек)</text:p>
      <text:p text:style-name="P10"><text:span text:style-name="T9">5.3.</text:span>3.В целях создания наиболее комфортных и благоприятных условий для слабовидящих учеников теоретическое обучение проводит преподаватель с многолетним опытом работы. </text:p>
      <text:p text:style-name="P10"><text:span text:style-name="T9">5.3.</text:span>4. Предоставляется раздаточный материал напечатанный крупным шрифтом.</text:p>
      <text:p text:style-name="P10"><text:span text:style-name="T9">5.3.</text:span>5. Изображение на мультимедийный экран выводится в увеличенном масштабе.</text:p>
      <text:p text:style-name="P9"><text:span text:style-name="T9">5.3.</text:span>6.Перед прохождением практических занятий по вождению инструктор согласовывает со слабовидящим учеником алгоритм взаимодействия в процессе обучения. </text:p>
      <text:p text:style-name="P6"/>
      <text:p text:style-name="P6"><text:span text:style-name="T5">5.4</text:span><text:span text:style-name="T2">.Предоставляется компьютер с доступом в интернет на территории учебных классов</text:span>. </text:p>
      <text:p text:style-name="P9"><text:span text:style-name="T9">5.4</text:span>.<text:span text:style-name="T9">1</text:span>. При организации приема и обучения лиц с различными локомоторными проблемами определенными пунктом II Перечня медицинских показаний к управлению транспортным средством утвержденным постановлением правительства от 29декабря 2014 года № 1604, <text:span text:style-name="T9">ЧОУ ДО Автошкола «АвтоСтарт</text:span>» обеспечивает следующие условия:</text:p>
      <text:p text:style-name="P9"><text:s/><text:span text:style-name="T9">5.4.2</text:span>.Группы формируются не более 10 человек для того, чтобы у преподавателя была возможность уделить как можно больше времени каждому такому ученику.</text:p>
      <text:p text:style-name="P9"><text:s/><text:span text:style-name="T9">5.4.3</text:span>.Если, ученик имеющий, локомоторные проблемы по собственному желанию проходит обучение в общей группе, то ему предоставляется специально оборудованное место, <text:soft-page-break/>обозначенное соответствующим знаком (в этом случае зачисление в группу таких учеников не более 8 человек). </text:p>
      <text:p text:style-name="P9"><text:span text:style-name="T9">5.4.4</text:span>.В целях создания наиболее комфортных и благоприятных условий для учеников имеющих, локомоторные проблемы теоретическое обучение проводит преподаватель с многолетним опытом работы. </text:p>
      <text:p text:style-name="P9"><text:span text:style-name="T9">5.4.5</text:span>.Предоставляется автомобиль с автоматической коробкой передач. </text:p>
      <text:p text:style-name="P9">5.<text:span text:style-name="T9">4.6.</text:span>Перед прохождением практических занятий по вождению инструктор согласовывает с учеником, имеющим, локомоторные проблемы, алгоритм взаимодействия в процессе обучения. </text:p>
      <text:p text:style-name="P6"/>
      <text:p text:style-name="P2">6.Предоставляется компьютер с доступом в интернет на территории учебных классов.</text:p>
      <text:p text:style-name="P9"><text:span text:style-name="T9">6.1</text:span>. При организации приема граждан с ограниченными возможностями слуха и речи, зрения, а также с различными локомоторными проблемами определенными пунктом II Перечня медицинских показаний к управлению транспортным средством, утвержденным постановлением правительства от 29декабря 2014 года №1604 <text:span text:style-name="T9">ЧОУ ДО </text:span>Автошкола «<text:span text:style-name="T9">АвтоСтарт</text:span>» обеспечивает также следующие условия:</text:p>
      <text:p text:style-name="P9">1. Все педагоги и мастера производственного обучения проходят специальную психологическую подготовку для работы с учениками с ограниченными возможностями здоровья.</text:p>
      <text:p text:style-name="P9">2. Организуются специальные занятия с психологом, для подготовки учеников с ограниченными возможностями здоровья к сдаче экзамена в ГИБДД.</text:p>
      <text:p text:style-name="P9">3. При необходимости заключаются договора с педагогами узкой специализации для проведения консультаций ученикам с ограниченными возможностями здоровья за счет средств Ч<text:span text:style-name="T9">ОУ ДО </text:span>Автошкола «<text:span text:style-name="T9">АвтоСтарт</text:span>».</text:p>
      <text:p text:style-name="P9">4. При необходимости проводятся индивидуальные и дополнительные занятия с учениками с ограниченными возможностями здоровья, за счет средств <text:span text:style-name="T9">ЧОУ ДО</text:span> Автошкола «<text:span text:style-name="T9">АвтоСтарт</text:span>». 5.Консультации преподавателей и сотрудников в процессе обучения могут проводиться в электронном виде с применением Ч<text:span text:style-name="T9">ОУ ДО</text:span> Автошкола «<text:span text:style-name="T9">АвтоСтарт</text:span>».</text:p>
      <text:p text:style-name="P9">6.После прохождения обучения в автошколе и успешной итоговой аттестации ученики с ограниченными возможностями сопровождаются на экзамены ГИБДД преподавателем и мастером производственного обучения, слабослышащие ученики при необходимости сопровождаются сурдопереводчиком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20:22:09.043000000</meta:creation-date>
    <dc:date>2021-09-03T20:51:34.978000000</dc:date>
    <meta:editing-duration>PT8M12S</meta:editing-duration>
    <meta:editing-cycles>1</meta:editing-cycles>
    <meta:document-statistic meta:table-count="0" meta:image-count="0" meta:object-count="0" meta:page-count="5" meta:paragraph-count="68" meta:word-count="1464" meta:character-count="12328" meta:non-whitespace-character-count="10899"/>
    <meta:generator>Neat_Office/6.2.8.2$Windows_x86 LibreOffice_project/</meta:generator>
  </office:meta>
</office:document-meta>
</file>