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0b5014"/>
    </style:style>
    <style:style style:name="P2" style:family="paragraph" style:parent-style-name="Standard">
      <style:paragraph-properties fo:text-align="center" style:justify-single-word="false"/>
      <style:text-properties fo:font-size="12pt" fo:font-weight="normal" officeooo:rsid="000b5014" officeooo:paragraph-rsid="000b5014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12pt" fo:font-weight="normal" officeooo:paragraph-rsid="000b5014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2pt" fo:font-weight="normal" officeooo:paragraph-rsid="000c3add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2pt" fo:font-weight="bold" officeooo:paragraph-rsid="000b5014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12pt" fo:font-weight="bold" officeooo:paragraph-rsid="000c3add" style:font-size-asian="12pt" style:font-weight-asian="bold" style:font-size-complex="12pt" style:font-weight-complex="bold"/>
    </style:style>
    <style:style style:name="T1" style:family="text">
      <style:text-properties officeooo:rsid="000b5014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officeooo:rsid="000b5014" style:font-size-asian="14pt" style:font-weight-asian="bold" style:font-size-complex="14pt" style:font-weight-complex="bold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  <style:style style:name="T5" style:family="text">
      <style:text-properties officeooo:rsid="000c3ad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3">Частное Образовательное Учреждение Дополнительного Образования<text:line-break/>Автошкола «АвтоСтарт»</text:span></text:p>
      <text:p text:style-name="P1"><text:span text:style-name="T3">________________________________________________________________<text:line-break/><text:line-break/><text:line-break/><text:line-break/><text:line-break/><text:line-break/><text:line-break/><text:line-break/><text:line-break/><text:line-break/><text:line-break/><text:line-break/><text:line-break/><text:line-break/><text:line-break/></text:span><text:span text:style-name="T2">ПОЛОЖЕНИЕ <text:line-break/>о возникновении и прекращении отношений с обучающимся в </text:span><text:span text:style-name="T3">ЧОУ ДО </text:span><text:span text:style-name="T2"><text:s/>Автошкола «</text:span><text:span text:style-name="T3">АвтоСтарт</text:span><text:span text:style-name="T2">» </text:span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  <text:p text:style-name="P2">г. Ставрополь 2021г.</text:p>
      <text:p text:style-name="P1"><text:soft-page-break/><text:span text:style-name="T2">ПОРЯДОК <text:line-break/>возникновения и прекращения образовательных отношений между <text:line-break/></text:span><text:span text:style-name="T3">ЧОУ ДО автошкола «АвтоСтарт</text:span><text:span text:style-name="T2">» и обучающимися, и (или) родителями (законными представителями) несовершеннолетних обучающихся </text:span></text:p>
      <text:p text:style-name="P1"><text:span text:style-name="T2"/></text:p>
      <text:p text:style-name="P1"><text:span text:style-name="T4">1. Общие положения</text:span></text:p>
      <text:p text:style-name="P1"><text:span text:style-name="T2"/></text:p>
      <text:p text:style-name="P3">1.1. Настоящее Положение разработано в соответствии с Федеральным законом от 29.12.2012г. «Об Образовании в Российской Федерации» документами по подготовке водителей, Уставом <text:span text:style-name="T1">ЧОУ ДО Автошкола «АвтоСтарт</text:span>» положением об образовательном подразделении с целью регулирования отношений внутри организации, создания эффективной организации учебного процесса, рационального использования учебного времени, обеспечения высокого качества оказываемых услуг. <text:line-break/>1.2. Положение является локальным актом <text:span text:style-name="T1">ЧОУ ДО Автошкола «АвтоСтарт</text:span>» утверждено приказом руководителя, его действие распространяется на всех обучающихся в организации.</text:p>
      <text:p text:style-name="P3"/>
      <text:p text:style-name="P5">2. Порядок приема обучающихся</text:p>
      <text:p text:style-name="P5"/>
      <text:p text:style-name="P3">2.1. К подготовке на право управления транспортными средствами допускаются граждане Российской Федерации, лица без гражданства, иностранные граждане, не имеющие ограничений по медицинским показаниям. <text:line-break/><text:line-break/>2.2.Прием лиц на обучение профессии «Водитель транспортного средства» категории «В», «<text:span text:style-name="T1">А»,</text:span> осуществляется при представлении следующих документов: <text:line-break/>- личного заявления установленного образца; <text:line-break/>- медицинской справки установленного образца, подтверждающей возможность управления транспортным средством соответствующей категории (с годным сроком действия); <text:line-break/>- копии личного паспорта; <text:line-break/>- копии СНИЛС <text:line-break/><text:line-break/>2.3. На обучение принимаются лица, достигшие возраста 16 лет</text:p>
      <text:p text:style-name="P3">2.4. При поступлении на учебу обучающегося знакомятся: <text:line-break/>- с настоящим Положением, Уставом организации, Положением об образовательном подразделении;<text:line-break/> - с лицензией на право образовательной деятельности; <text:line-break/>- с договором на оказание платных образовательных услуг;<text:line-break/> - с условиями и порядком оплаты за оказываемые услуги; <text:line-break/>- с Правилами внутреннего распорядка для обучающихся;<text:line-break/> - с учебной программой и планами;<text:line-break/> - с Положением о промежуточной аттестации в организации;<text:line-break/> - с Положением об итоговой аттестации в организации;<text:line-break/> - с Порядком приема экзаменов в ГИБДД;<text:line-break/> - с правилами техники безопасности, с санитарно-гигиеническими и противопожарными мероприятиями и другими нормами по охране труда. <text:line-break/><text:line-break/>2.5. После заключения договора, получения согласия на обработку и использование персональных данных обучающихся, а также внесения предварительной оплаты за обучение, издается приказ о зачислении на обучение.<text:line-break/><text:line-break/> 2.6. На каждого обучающегося заводится личное дело и индивидуальная карточка учета обучения вождению, которая выдается обучающемуся на руки и служит документом, <text:soft-page-break/>подтверждающим фактическое проведение обучения практическому вождению. По окончании обучения личное дело и карточка учета вождения остаются в архиве организации.</text:p>
      <text:p text:style-name="P3"/>
      <text:p text:style-name="P5">3. Организация учебного процесса</text:p>
      <text:p text:style-name="P5"/>
      <text:p text:style-name="P4">3.1. Подготовка водителей категории «В», осуществляется в очной или очно-заочной (вечерней) формах обучения. <text:line-break/>3.2. Учебные группы по подготовке водителей комплектуются численностью не более 30 человек. <text:line-break/>3.3. Учебные планы и программы подготовки водителей транспортных средств разрабатываются <text:span text:style-name="T5">ЧОУ ДО автошкола «АвтоСтарт</text:span>» на основании соответствующих примерных программ, утвержденных Министерством образования РФ, государственных образовательных стандартов и других нормативных актов.</text:p>
      <text:p text:style-name="P4">3.4. Сроки обучения устанавливаются исходя из объемов учебных планов и программ, режимов обучения, а также от количества обучающихся и от количества мастеров производственного обучения вождению транспортных средств.</text:p>
      <text:p text:style-name="P4">3.5. Учебная нагрузка при организации занятий в форме очного обучения не должна превышать 6 часов в день и 36 часов в неделю, а в форме очно-заочного (вечернего) обучения - соответственно 4 часов и 24 часов. Режим обучения может быть ежедневным и от 2 до 5 дней в неделю.</text:p>
      <text:p text:style-name="P4">3.6. Обучение вождению проводится вне сетки учебного плана. В течение дня с одним обучаемым по вождению автомобиля разрешается отрабатывать: на автотренажере - не более двух часов, на учебном автомобиле не более четырех часов.</text:p>
      <text:p text:style-name="P4">3.7. В начале обучения с каждым обучающимся допускается проводить индивидуальное занятие с использованием АПК с целью изучения личностных особенностей обучающихся и составления индивидуальной программы обучения. Такие занятия проводятся вне сетки учебного времени, без дополнительной оплаты.</text:p>
      <text:p text:style-name="P4">3.8. Занятия в организации проводятся на основании расписаний теоретических занятий и графиков учебного вождения.</text:p>
      <text:p text:style-name="P4">3.9. Основными формами обучения являются теоретические, лабораторно-практические, практические и контрольные занятия.</text:p>
      <text:p text:style-name="P4">3.10. Продолжительность учебного часа теоретических и лабораторно-практических занятий - 45 минут, а практических занятий по вождению автомобиля - 60 минут, включая время на ежедневный контрольный осмотр автомобиля, постановку задач, подведение итогов, оформление документации и смену обучаемых.</text:p>
      <text:p text:style-name="P4">3.11. Режим теоретических занятий устанавливается следующий: для очной формы обучения: первая смена - начало занятий 10.00, окончание занятий 14.00, занятия в выходные дни начало занятий 13.00, окончание занятий 16.45. Для очно-заочной (вечерней формы) обучения: начало занятий 17.00, окончание занятий 20.45.</text:p>
      <text:p text:style-name="P4">3.12. Теоретические и лабораторно-практические занятия проводятся преподавателем, практические занятия по вождению автомобиля проводятся мастером производственного обучения вождению транспортных средств индивидуально с каждым обучаемым. Лабораторнопрактические занятия по оказанию первой помощи пострадавшим в дорожно-транспортном происшествии могут проводиться бригадным способом после изучения соответствующего теоретического материала по одной или нескольким темам.</text:p>
      <text:p text:style-name="P4">3.13. Теоретические и лабораторно-практические занятия проводятся в специально оборудованных классах (кабинетах) в составе учебной группы с целью изучения нового материала.</text:p>
      <text:p text:style-name="P4">3.14. Занятия по практическому вождению проводятся индивидуально с каждым обучаемым на автотренажерах, автодромах и учебных маршрутах.</text:p>
      <text:p text:style-name="P4">3.15. К практическому вождению, связанному с выездом на дороги общего пользования, допускаются лица, имеющие достаточные навыки первоначального управления <text:soft-page-break/>транспортным средством (на автодроме) и прошедшие соответствующую проверку знаний Правил дорожного движения. Порядок проведения промежуточной аттестации изложен в Положении о промежуточной аттестации в организации.</text:p>
      <text:p text:style-name="P4">3.16. В случае, если обучающийся показал неудовлетворительные знания или имеет недостаточные первоначальные навыки управления транспортным средством, ему предлагается дополнительное обучение после соответствующей дополнительной оплаты. 3.17. В случае пропусков занятий по уважительной причине (болезнь, командировка, служебные и личные обстоятельства и т.п.) обучающиеся изучают пропущенную тему самостоятельно и отрабатывают ее с преподавателем дополнительно, о чем делается запись в журнале теоретического обучения.</text:p>
      <text:p text:style-name="P4">3.18. Организация имеет право уведомить обучающегося о нецелесообразности дальнейшего обучения вследствие его индивидуальных особенностей, делающих невозможным или педагогически нецелесообразным дальнейшее обучение.</text:p>
      <text:p text:style-name="P4">3.19. Организация отвечает за поддержание транспортных средств в технически исправном состоянии и организацию предрейсового медицинского осмотра мастеров производственного обучения вождению и водителей. Проверка технического состояния автомобилей и проведение предрейсового медицинского осмотра отражается в путевом листе.</text:p>
      <text:p text:style-name="P4"/>
      <text:p text:style-name="P6">4. Порядок выпуска и отчисления</text:p>
      <text:p text:style-name="P6"/>
      <text:p text:style-name="P4">4.1. Лица, успешно прошедшие обучение, освоившие программу теоретического обучения и практического вождения, отработавшие все пропуски занятий по уважительной причине (о чем сделана запись в журналах теоретического обучения), допускаются к итоговой аттестации. Порядок проведения итоговой аттестации и оценки знаний обучающихся изложен в Положении об итоговой аттестации автошколы.</text:p>
      <text:p text:style-name="P4">4.2. Допуск к внутреннему экзамену, а также выпуск группы проводятся на основании соответствующих приказов.</text:p>
      <text:p text:style-name="P4">4.3. По окончании обучения обучающемуся выдается свидетельство установленного образца, заверенная копия лицензии на право осуществления образовательной деятельности организацией с приложением, возвращается медицинская справка. Свидетельство является документом строгой отчетности, его выдача осуществляется с регистрацией в специальном журнале учета. Свидетельство является бессрочным документом, в случае его организация обязана выдать дубликат с соответствующей пометкой в самом документе и журнале учета. 4.4. После выпуска группы личные дела учащихся, журнал теоретического обучения, графики выдачи вождения, индивидуальные карточки учета обучения вождению, путевые листы, протоколы экзаменов и зачетов по учебным предметам и протокол комплексного экзамена, а также копии выданных свидетельств сдаются в архив. Срок хранения указанных документов до утилизации изложены в Номенклатуре дел организации.</text:p>
      <text:p text:style-name="P4">4.<text:span text:style-name="T5">7</text:span>. <text:span text:style-name="T5">ЧОУ ДО Автошкола «АвтоСтарт</text:span>» вправе отчислить из числа обучающихся на следующих основаниях: - личное заявление обучающегося; - нарушение правил внутреннего распорядка для обучающихся; - прекращение посещения занятий без уважительных причин (самовольное оставление учебного заведения); - за неуспеваемость (по итогам промежуточной и итоговой аттестации); - не внесение платы за обучение.</text:p>
      <text:p text:style-name="P4">4.<text:span text:style-name="T5">8</text:span>. При отчислении обучающегося по личному заявлению, при наличии уважительной причины (перемена места жительства, призыв в армию, длительная командировка, длительное заболевание, невозможность освоить программу обучения в силу индивидуальных особенностей и т.п.) ему возвращается часть денег, оплаченных за обучение, пропорционально затраченному на обучение времени.</text:p>
      <text:p text:style-name="P4">4.<text:span text:style-name="T5">9</text:span>. При отчислении обучающегося за нарушение правил внутреннего распорядка для обучающихся, прекращение посещения занятий без уважительных причин (самовольное оставление учебного заведения), за неуспеваемость, а также не внесение платы за обучение проводится служебное расследование по указанным фактам. В таких случаях отчисление <text:soft-page-break/>производится без возвращения части денег, оплаченных за обучение, пропорционально затраченному на обучение времени.</text:p>
      <text:p text:style-name="P4">4.<text:span text:style-name="T5">10</text:span>. Отчисление учащихся проводится на основании соответствующих приказов.</text:p>
      <text:p text:style-name="P4"/>
      <text:p text:style-name="P6">5. Права и обязанности обучающихся</text:p>
      <text:p text:style-name="P6"/>
      <text:p text:style-name="P4">5.1. Права и обязанности обучающихся регламентируются договором об оказании платных образовательных услуг и настоящими Правилами. <text:line-break/>5.2. Обучающиеся имеют право:<text:line-break/> - на приобретение профессиональных знаний и практических навыков в соответствии с действующими учебными планами и программами; <text:line-break/>- на получение свидетельства об окончании обучения, при успешном прохождении итоговой аттестации;<text:line-break/> - на уважение их человеческого достоинства, свободы совести, информации, свободного выражения собственных взглядов и убеждений, если они не противоречат общепринятым нормам.<text:line-break/> 5.3. Обучающиеся обязаны: <text:line-break/>- овладевать знаниями, выполнять в установленные сроки все виды заданий, предусмотренные учебным планом и программами обучения;<text:line-break/> - соблюдать установленные расписания занятий и графики вождения, не допуская их пропусков без уважительных причин;<text:line-break/> - соблюдать требования Устава, Правил внутреннего распорядка для обучающихся, техники безопасности, санитарно-гигиенических и противопожарных норм и правил и распоряжений администрации; <text:line-break/>- достойно вести себя на территории организации, уважать достоинство других людей их взгляды и убеждения.</text:p>
      <text:p text:style-name="P6"/>
      <text:p text:style-name="P6">6. Порядок оплаты за обучение</text:p>
      <text:p text:style-name="P6"/>
      <text:p text:style-name="P4">6.1. Оплата за обучение производится в российских рублях безналичным расчетом (оплата по счету или перечисление через банк).</text:p>
      <text:p text:style-name="P4">6.2. Оплату за обучение может производить как сам обучающийся, так и предприятия, организации, спонсоры. В подобных случаях в назначении платежа указывается Ф.И.О. обучающегося, за которого перечислены деньги.</text:p>
      <text:p text:style-name="P4">6.3. В случае, когда за обучающегося оплачивает предприятие, организация, спонсоры, заключается трехсторонний договор об оказании платных образовательных услуг и акт выполненных работ подписывается тремя сторонами.</text:p>
      <text:p text:style-name="P4">6.4. Размер оплаты за обучение определяется в калькуляции, утвержденной руководителем организации, прописывается в договоре об оказании платных образовательных услуг, является окончательным и не может быть изменен до конца обучения.</text:p>
      <text:p text:style-name="P4">6.5. По личному заявлению обучающегося с ним могут проводиться дополнительные занятия по Правилам дорожного движения, индивидуальные коррекционные занятия с использованием АПК, по обучению вождению за дополнительную плату, о чем составляется дополнительное соглашение к договору на оказание платных образовательных услуг.</text:p>
      <text:p text:style-name="P4">6.6. Оплата за обучение может быть произведена как сразу в полном объеме, так и по частям. 6.7. Квитанцию (квитанции) об оплате обучающийся хранит до конца обучения, копию квитанции представляет в организацию. 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3T16:50:52.077000000</meta:creation-date>
    <dc:date>2021-09-03T17:13:08.561000000</dc:date>
    <meta:editing-duration>PT1M5S</meta:editing-duration>
    <meta:editing-cycles>1</meta:editing-cycles>
    <meta:document-statistic meta:table-count="0" meta:image-count="0" meta:object-count="0" meta:page-count="5" meta:paragraph-count="43" meta:word-count="1539" meta:character-count="12771" meta:non-whitespace-character-count="11220"/>
    <meta:generator>Neat_Office/6.2.8.2$Windows_x86 LibreOffice_project/</meta:generator>
  </office:meta>
</office:document-meta>
</file>