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4pt" fo:font-weight="bold" style:font-size-asian="12.25pt" style:font-weight-asian="bold" style:font-size-complex="14pt" style:font-weight-complex="bold"/>
    </style:style>
    <style:style style:name="P2" style:family="paragraph" style:parent-style-name="Standard">
      <style:paragraph-properties fo:text-align="center" style:justify-single-word="false"/>
      <style:text-properties fo:font-size="14pt" fo:font-weight="bold" officeooo:paragraph-rsid="001cd2b7" style:font-size-asian="12.25pt" style:font-weight-asian="bold" style:font-size-complex="14pt" style:font-weight-complex="bold"/>
    </style:style>
    <style:style style:name="P3" style:family="paragraph" style:parent-style-name="Standard">
      <style:paragraph-properties fo:text-align="center" style:justify-single-word="false"/>
      <style:text-properties fo:font-size="12pt" fo:font-weight="normal" officeooo:rsid="001cd2b7" officeooo:paragraph-rsid="001cd2b7" style:font-size-asian="10.5pt" style:font-weight-asian="normal" style:font-size-complex="12pt" style:font-weight-complex="normal"/>
    </style:style>
    <style:style style:name="P4" style:family="paragraph" style:parent-style-name="Standard">
      <style:paragraph-properties fo:text-align="start" style:justify-single-word="false"/>
      <style:text-properties fo:font-size="12pt" fo:font-weight="normal" officeooo:rsid="001cd2b7" officeooo:paragraph-rsid="001cd2b7" style:font-size-asian="10.5pt" style:font-weight-asian="normal" style:font-size-complex="12pt" style:font-weight-complex="normal"/>
    </style:style>
    <style:style style:name="P5" style:family="paragraph" style:parent-style-name="Standard">
      <style:paragraph-properties fo:text-align="center" style:justify-single-word="false"/>
      <style:text-properties fo:font-size="12pt" fo:font-weight="bold" officeooo:rsid="001cd2b7" officeooo:paragraph-rsid="001cd2b7" style:font-size-asian="10.5pt" style:font-weight-asian="bold" style:font-size-complex="12pt" style:font-weight-complex="bold"/>
    </style:style>
    <style:style style:name="P6" style:family="paragraph" style:parent-style-name="Standard">
      <style:paragraph-properties fo:text-align="start" style:justify-single-word="false"/>
      <style:text-properties fo:font-weight="normal" officeooo:paragraph-rsid="001cd2b7" style:font-weight-asian="normal" style:font-weight-complex="normal"/>
    </style:style>
    <style:style style:name="P7" style:family="paragraph" style:parent-style-name="Standard">
      <style:paragraph-properties fo:text-align="start" style:justify-single-word="false"/>
      <style:text-properties fo:font-weight="normal" officeooo:paragraph-rsid="001e1c90" style:font-weight-asian="normal" style:font-weight-complex="normal"/>
    </style:style>
    <style:style style:name="P8" style:family="paragraph" style:parent-style-name="Standard">
      <style:paragraph-properties fo:text-align="start" style:justify-single-word="false"/>
      <style:text-properties officeooo:paragraph-rsid="001cd2b7"/>
    </style:style>
    <style:style style:name="P9" style:family="paragraph" style:parent-style-name="Standard">
      <style:paragraph-properties fo:text-align="start" style:justify-single-word="false"/>
      <style:text-properties fo:font-weight="bold" officeooo:paragraph-rsid="001cd2b7" style:font-weight-asian="bold" style:font-weight-complex="bold"/>
    </style:style>
    <style:style style:name="T1" style:family="text">
      <style:text-properties officeooo:rsid="001cd2b7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size="12pt" fo:font-weight="normal" officeooo:rsid="001cd2b7" style:font-size-asian="10.5pt" style:font-weight-asian="normal" style:font-size-complex="12pt" style:font-weight-complex="normal"/>
    </style:style>
    <style:style style:name="T4" style:family="text">
      <style:text-properties officeooo:rsid="001e1c90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Частное <text:span text:style-name="T1">Образовательное Учреждение</text:span> <text:span text:style-name="T1">Дополнительного</text:span> <text:span text:style-name="T1">О</text:span>бразования Автошкола «<text:span text:style-name="T1">АвтоСтарт</text:span>» </text:p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2">ПОЛОЖЕНИЕ</text:p>
      <text:p text:style-name="P2"><text:s/>о приеме, отчислении, восстановлении учащихся в образовательное учреждение <text:span text:style-name="T1">ЧОУ ДО Автошкола «АвтоСтарт</text:span>» </text:p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3">г. Ставрополь 2021 г.</text:p>
      <text:p text:style-name="P5"><text:soft-page-break/>Положение</text:p>
      <text:p text:style-name="P5"><text:s/>о приеме учащихся в образовательное учреждение ЧОУ ДО Автошкола «АвтоСтарт» по подготовке водителей транспортных средств категории «В», «А». </text:p>
      <text:p text:style-name="P5"/>
      <text:p text:style-name="P4"><text:span text:style-name="T2">1. Общие положения</text:span></text:p>
      <text:p text:style-name="P4">1.1. Согласно ст. 16 Закона Российской Федерации "Об образовании", и Устава ЧОУ ДО Автошкола «АвтоСтарт» директор определяет порядок приема учащихся в ЧОУ ДО Автошкола «АвтоСтарт» <text:line-break/>1.2.Порядок приема учащихся в ЧОУ ДО Автошкола «АвтоСтарт» в дальнейшем (учреждение) разработан на основе Закона РФ "Об образовании", Закона РФ "Об основных гарантиях прав ребенка в Российской Федерации", и призван обеспечить реализацию прав граждан на образование в условиях дифференцированной много вариативной и многоуровневой системы образования.</text:p>
      <text:p text:style-name="P4">1.3. При приеме обучающихся в учреждение последний обязан ознакомить их и родителей (законных представителей) для несовершеннолетних учащихся с Уставом учреждения, лицензией на право ведения образовательной деятельности, регламентирующими организацию образовательного процесса.</text:p>
      <text:p text:style-name="P4"/>
      <text:p text:style-name="P4"><text:span text:style-name="T2">2. Порядок приема.</text:span></text:p>
      <text:p text:style-name="P4">2.1. В соответствии с п.1 ст.55 Закона РФ «Об образовании» прием учащихся в учреждение осуществляется на основе договора между учреждением и учащимся или законными представителями учащегося.</text:p>
      <text:p text:style-name="P4">2.2. В учреждение принимаются учащиеся от 16 лет вне зависимости от их места проживания.</text:p>
      <text:p text:style-name="P4">2.3. Формирование основного контингента учащихся осуществляется ежемесячно.</text:p>
      <text:p text:style-name="P4">2.4. Учащимся может быть отказано в приеме в группу на обучение, если они не явились во время основного приема, и на момент их поступления в учреждение отсутствуют свободные места в группах (или предложено зачисление в следующую группу обучения).</text:p>
      <text:p text:style-name="P4">2.5. Учащиеся имеют право на выбор другого образовательного учреждения, имеющего лицензию на реализацию образовательных программ по профессиональной подготовке учащихся.</text:p>
      <text:p text:style-name="P4">2.6. Для зачисления в учреждение предоставляют следующие документы:</text:p>
      <text:p text:style-name="P4"><text:s/>• паспорт (копия); </text:p>
      <text:p text:style-name="P4">• заявление на обучение по установленной форме; </text:p>
      <text:p text:style-name="P4">• медицинское заключение для учащихся. </text:p>
      <text:p text:style-name="P4">.• копия СНИЛС * </text:p>
      <text:p text:style-name="P4">водительское удостоверение если имеется (копия), </text:p>
      <text:p text:style-name="P4"><text:span text:style-name="T2"/></text:p>
      <text:p text:style-name="P4"><text:span text:style-name="T2">3. Права обучающихся</text:span> .</text:p>
      <text:p text:style-name="P8"><text:span text:style-name="T3">3.1. В соответствии со ст.34 (п.3, п.16 п.18,п.20,) Закона РФ </text:span>«Об образовании» учащийся имеет право обучения по индивидуальному учебному плану, в том числе ускоренное обучение, в пределах осваиваемой образовательной программы. Восстановление для получения образования, в учреждении реализующие основные профессиональные образовательные программы, ознакомление с учебной документацией, бесплатное пользование учебной производственной, научной базой учреждения, (пользование учебниками, пособиями, средствами обучения, компьютерами).</text:p>
      <text:p text:style-name="P8">3.2. Обучающимся предоставляется следующие меры социальной поддержки в соответствии со ст.34 (п.2 п.п.4) Закона РФ " Об образовании " транспортное обеспечение, (п.1 п.п.1) ст.41 Закона РФ " Об образовании " оказание первичной медико-санитарной помощи, (п.1 п.п.7) ст.41 Закона РФ " Об образовании " профилактику и запрещение курения ,( п.1 п.п.8 ст.) 41 Закона РФ " Об образовании " обеспечение безопасности обучающихся во время пребывания <text:soft-page-break/>в учреждении, (п.1 п.п.9 ст.) 41Закона РФ " Об образовании " профилактику несчастных случаев с обучающимися во время пребывания в учреждении.</text:p>
      <text:p text:style-name="P8"/>
      <text:p text:style-name="P8"><text:span text:style-name="T2">4. Обязанности и ответственность обучающихся .</text:span></text:p>
      <text:p text:style-name="P8">4.1 В соответствии с (п.1 п.п.1) ст. 43 Закона РФ " Об образовании " добросовестно осваивать образовательную программу, посещать предусмотренные учебным планом занятия, осуществлять самостоятельную подготовку к занятиям , выполнять задания , данные педагогическими работниками.</text:p>
      <text:p text:style-name="P8">4.2. В соответствии с ( п.1 п.п. 4) ст.43 Закона РФ " Об образовании " уважать честь достоинство других обучающихся и работников учреждения.</text:p>
      <text:p text:style-name="P8">4.3. В соответствии с (п.1 п.п.5) ст.43 Закона РФ " Об образовании " бережно относиться к имуществу учреждения, осуществляющей образовательную деятельность.</text:p>
      <text:p text:style-name="P8">4.4.Соблюдать внутренний распорядок, требования техники безопасности и пожарной безопасности на теоретических и практических занятиях. </text:p>
      <text:p text:style-name="P8"/>
      <text:p text:style-name="P9">5. Организация работы по профессиональной подготовке водитель транспортных средств категории «В», «<text:span text:style-name="T1">А»</text:span> .</text:p>
      <text:p text:style-name="P6">На основании Устава, лицензии, учреждение осуществляет профессиональную подготовку, переподготовку учащихся по специальности «Водитель транспортных средств категории «В», «<text:span text:style-name="T4">А»</text:span>. <text:line-break/>5.1. Обучение учащихся ведется без отрыва от производства из расчета от 3 до 4 часов занятий в день по образовательным программам. 2 час - практическое вождение (по достижению 16 лет) ,1 занятие – 120 минут, 15 минут - вводный инструктаж курсанта и инструктаж по окончании занятия, 45 минут - практическая езда. <text:line-break/>5.2. Учащиеся зачисляются в группу приказом директора учреждения численностью до 30 человек. <text:line-break/>5.3. В ГИБДД списки учащихся предоставляются за один месяц до экзамена. К экзамену в ГИБДД допускаются учащиеся, успешно закончившие обучения, успешно сдавшие внутренний экзамен в учреждении. Экзамен в ГИБДД сдают учащиеся, достигшие на момент сдачи экзамена 17 лет.(с17 лет с согласия родителей или законных представителей) <text:line-break/>5.4. Учащимся, не достигшим 17-ти летия, выдается пакет документов под роспись об окончании автошколы, с правом дальнейшей сдачи экзаменов в ГИБДД самостоятельно. <text:line-break/>5.5. Свидетельства согласно ст.60 (п.3) Законом РФ «Об образовании» выдаются учреждением, в соответствии со списком зарегистрированным в ГИБДД. <text:line-break/>5.6. Оплата за обучение может быть проведена частями. До сдачи внутреннего экзамена в учреждении ,должна быть 100 % оплата стоимости за обучение. </text:p>
      <text:p text:style-name="P6"/>
      <text:p text:style-name="P7"><text:span text:style-name="T2">6. Порядок разрешения разногласий, возникающих при приеме.</text:span></text:p>
      <text:p text:style-name="P7">6.1. В случае отказа учащимся в приеме в учреждение родители (лица их заменяющие) имеют право обратиться с письменным заявлением к учредителю образовательного учреждения.</text:p>
      <text:p text:style-name="P7">6.2. Учредитель имеет право в соответствии с Законом РФ «Об образовании» в индивидуальном порядке определить обучающегося в другую учебную группу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ru" fo:country="RU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ru" fo:country="RU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09-03T17:18:23.207000000</meta:creation-date>
    <dc:date>2021-09-03T17:31:42.934000000</dc:date>
    <meta:editing-duration>PT2M6S</meta:editing-duration>
    <meta:editing-cycles>1</meta:editing-cycles>
    <meta:document-statistic meta:table-count="0" meta:image-count="0" meta:object-count="0" meta:page-count="3" meta:paragraph-count="34" meta:word-count="781" meta:character-count="5953" meta:non-whitespace-character-count="5184"/>
    <meta:generator>Neat_Office/6.2.8.2$Windows_x86 LibreOffice_project/</meta:generator>
  </office:meta>
</office:document-meta>
</file>