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officeooo:rsid="000d5c7f" officeooo:paragraph-rsid="000d5c7f" style:font-weight-asian="bold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0pt" fo:font-weight="normal" officeooo:rsid="000d5c7f" officeooo:paragraph-rsid="000d5c7f" style:font-size-asian="8.75pt" style:font-weight-asian="normal" style:font-size-complex="10pt" style:font-weight-complex="normal"/>
    </style:style>
    <style:style style:name="P3" style:family="paragraph" style:parent-style-name="Standard">
      <style:paragraph-properties fo:text-align="start" style:justify-single-word="false"/>
      <style:text-properties fo:font-size="12pt" fo:font-weight="normal" officeooo:rsid="000d5c7f" officeooo:paragraph-rsid="000d5c7f" style:font-size-asian="10.5pt" style:font-weight-asian="normal" style:font-size-complex="12pt" style:font-weight-complex="normal"/>
    </style:style>
    <style:style style:name="P4" style:family="paragraph" style:parent-style-name="Standard">
      <style:paragraph-properties fo:text-align="center" style:justify-single-word="false"/>
      <style:text-properties fo:font-size="12pt" fo:font-weight="bold" officeooo:rsid="000d5c7f" officeooo:paragraph-rsid="000d5c7f" style:font-size-asian="10.5pt" style:font-weight-asian="bold" style:font-size-complex="12pt" style:font-weight-complex="bold"/>
    </style:style>
    <style:style style:name="P5" style:family="paragraph" style:parent-style-name="Standard">
      <style:paragraph-properties fo:text-align="center" style:justify-single-word="false" fo:padding-left="0cm" fo:padding-right="0cm" fo:padding-top="0cm" fo:padding-bottom="0.074cm" fo:border-left="none" fo:border-right="none" fo:border-top="none" fo:border-bottom="0.99pt solid #000000" style:join-border="false"/>
      <style:text-properties fo:font-weight="bold" officeooo:rsid="000d5c7f" officeooo:paragraph-rsid="000d5c7f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Частное Образовательное Учреждение Дополнительного Образования</text:p>
      <text:p text:style-name="P5">Автошкола «АвтоСтарт»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ПОЛОЖЕНИЕ</text:p>
      <text:p text:style-name="P1"><text:s/>О ПОРЯДКЕ ПОЛЬЗОВАНИЯ УЧЕБНИКАМИ, УЧЕБНЫМИ ПОСОБИЯМИ И ДРУГОЙ МЕТОДИЧЕСКОЙ ЛИТЕРАТУРОЙ ОБУЧАЮЩИМИСЯ </text:p>
      <text:p text:style-name="P1">В ЧОУ ДО Автошкола «АвтоСтарт» 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2">г. Ставрополь 2021 г.</text:p>
      <text:p text:style-name="P4"><text:soft-page-break/><text:s/>1. ОБЩИЕ ПОЛОЖЕНИЯ </text:p>
      <text:p text:style-name="P3"/>
      <text:p text:style-name="P3">1.1. Настоящее Положение разработано в соответствии с Федеральным законом от 29 декабря 2012 г. № 273-ФЗ «Об образовании в Российской Федерации».</text:p>
      <text:p text:style-name="P3">1.2. Целью настоящего положения является создание условий для максимального обеспечения учебной и методической литературой обучающихся в ЧОУ ДО Автошкола «АвтоСтарт» (далее-Автошкола), осваивающих учебные предметы, курсы, дисциплины.</text:p>
      <text:p text:style-name="P3"/>
      <text:p text:style-name="P4">2. ПОРЯДОК ФОРМИРОВАНИЯ УЧЕБНОГО ФОНДА АВТОШКОЛЫ</text:p>
      <text:p text:style-name="P3"/>
      <text:p text:style-name="P3">2.1. Комплектование учебного фонда происходит на основе Федеральных перечней учебников, рекомендованных и допущенных Министерством образования и науки РФ для использования в образовательном процессе.</text:p>
      <text:p text:style-name="P3">2.2. Фонд учебной и методической литературы в Автошколе комплектуется на полученные доходы от платной образовательной деятельности, а также иных средств (учебники, полученные в дар).</text:p>
      <text:p text:style-name="P3">2.3. Процесс работы по формированию фонда учебной и методической литературы включает следующие этапы:</text:p>
      <text:p text:style-name="P3">-работа педагогического коллектива с перечнем учебников, рекомендованных (допущенных) к использованию в образовательных учреждениях в качестве учебников для подготовки водителей автотранспортных средств; </text:p>
      <text:p text:style-name="P3">-подготовка перечня учебников, планируемых к использованию по программам обучения; </text:p>
      <text:p text:style-name="P3">-составление списка заказа учебников и учебных пособий по мере требования; </text:p>
      <text:p text:style-name="P3">-покупка учебников через торговую сеть. </text:p>
      <text:p text:style-name="P3">2.4. Непосредственное руководство и контроль за работой по созданию и своевременному пополнению библиотечного фонда учебников и учебных пособий осуществляет директор Автошколы.</text:p>
      <text:p text:style-name="P3">2.5. Автошкола обеспечивает обучающихся учебниками в соответствие с федеральным перечнем учебников, рекомендованных (допущенных) к использованию при реализации основных программ профессионального обучения - программ профессиональной подготовки водителей транспортных средств.</text:p>
      <text:p text:style-name="P3"/>
      <text:p text:style-name="P4">3. ПРАВА, ОБЯЗАННОСТИ И ОТВЕТСТВЕННОСТЬ ОБУЧАЮЩИХСЯ, ПОЛЬЗУЮЩИХСЯ УЧЕБНЫМ ФОНДОМ АВТОШКОЛЫ</text:p>
      <text:p text:style-name="P3"/>
      <text:p text:style-name="P3">3.1. Обучающийся имеет право:</text:p>
      <text:p text:style-name="P3">-пользоваться учебниками из учебного фонда Автошколы; </text:p>
      <text:p text:style-name="P3">-получать необходимую информацию о числе учебников, имеющихся в учебном фонде Автошколы;</text:p>
      <text:p text:style-name="P3"><text:s/>-получать во временное пользование из учебного фонда Автошколы учебники и учебные пособия; </text:p>
      <text:p text:style-name="P3">-обращаться для разрешения конфликтной ситуации к директору Автошколы. </text:p>
      <text:p text:style-name="P3">3.2. Обучающийся обязан:</text:p>
      <text:p text:style-name="P3"><text:s/>-бережно относиться к учебникам и учебным пособиям, полученными из учебного фонда Автошколы (не делать в них пометок, подчеркиваний, не вырывать, не загибать страницы и т.д.); </text:p>
      <text:p text:style-name="P3">-возвращать учебники преподавателю в строго установленные сроки. </text:p>
      <text:p text:style-name="P3">3.3. Обучающиеся несут ответственность за обеспечение сохранности учебников и учебных пособий, полученных из учебного фонда Автошколы. При утрате и (или) неумышленной порче учебника или учебного пособия заменить их такими же, признанными равноценными. При невозможности замены возместить реальную рыночную стоимость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9-03T20:54:53.965000000</meta:creation-date>
    <dc:date>2021-09-03T21:01:04.838000000</dc:date>
    <meta:editing-duration>PT6M13S</meta:editing-duration>
    <meta:editing-cycles>1</meta:editing-cycles>
    <meta:document-statistic meta:table-count="0" meta:image-count="0" meta:object-count="0" meta:page-count="2" meta:paragraph-count="29" meta:word-count="363" meta:character-count="3033" meta:non-whitespace-character-count="2682"/>
    <meta:generator>Neat_Office/6.2.8.2$Windows_x86 LibreOffice_project/</meta:generator>
  </office:meta>
</office:document-meta>
</file>