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officeooo:rsid="001039c3" officeooo:paragraph-rsid="001039c3" style:font-size-asian="12.25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1pt" fo:font-weight="bold" officeooo:rsid="001039c3" officeooo:paragraph-rsid="001039c3" style:font-size-asian="9.60000038146973pt" style:font-weight-asian="bold" style:font-size-complex="11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1pt" fo:font-weight="normal" officeooo:rsid="001039c3" officeooo:paragraph-rsid="001039c3" style:font-size-asian="9.60000038146973pt" style:font-weight-asian="normal" style:font-size-complex="11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1pt" fo:font-weight="normal" officeooo:rsid="001039c3" officeooo:paragraph-rsid="001039c3" style:font-size-asian="9.60000038146973pt" style:font-weight-asian="normal" style:font-size-complex="11pt" style:font-weight-complex="normal"/>
    </style:style>
    <style:style style:name="P5" style:family="paragraph" style:parent-style-name="Standard">
      <style:paragraph-properties fo:text-align="center" style:justify-single-word="false"/>
      <style:text-properties fo:font-size="12pt" fo:font-weight="bold" officeooo:rsid="001039c3" officeooo:paragraph-rsid="001039c3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center" style:justify-single-word="false" fo:padding-left="0cm" fo:padding-right="0cm" fo:padding-top="0cm" fo:padding-bottom="0.074cm" fo:border-left="none" fo:border-right="none" fo:border-top="none" fo:border-bottom="0.99pt solid #000000" style:join-border="false"/>
      <style:text-properties fo:font-size="14pt" fo:font-weight="bold" officeooo:rsid="001039c3" officeooo:paragraph-rsid="001039c3" style:font-size-asian="12.25pt" style:font-weight-asian="bold" style:font-size-complex="14pt" style:font-weight-complex="bold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Часное Образовательное Учреждение Дополнительного Образования</text:p>
      <text:p text:style-name="P6">Автошкола «АвтоСтарт»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ПОЛОЖЕНИЕ </text:p>
      <text:p text:style-name="P1">О КОНФЛИКТНОЙ КОМИССИИ В ОБРАЗОВАТЕЛЬНОМ </text:p>
      <text:p text:style-name="P1">ЧОУ ДО Автошкола «АвтоСтарт» 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3">г. Ставрополь 2021г.</text:p>
      <text:p text:style-name="P3"><text:soft-page-break/><text:span text:style-name="T1">1. ОБЩИЕ ПОЛОЖЕНИЯ</text:span></text:p>
      <text:p text:style-name="P4"/>
      <text:p text:style-name="P4">1.1.Положение о конфликтной комиссии разработано в соответствии с Федеральным Законом «Об образовании в Российской Федерации» № 273 от 29 декабря 2012 года, уставом организации, нормативными документами по подготовке водителей, положением «Об итоговой и промежуточной аттестации обучающихся» образовательного учреждения ЧОУ ДО Автошкола «АвтоСтарт» и прочими внутренними нормативными актами. </text:p>
      <text:p text:style-name="P4">1.2. Конфликтная комиссия создается ежегодно на период итоговой и промежуточной аттестации слушателей.</text:p>
      <text:p text:style-name="P4">1.3. Комиссия рассматривает вопросы:</text:p>
      <text:p text:style-name="P4"><text:s/>• организации учебно-воспитательного процесса;</text:p>
      <text:p text:style-name="P4"><text:s/>• вопросы об объективности оценки знаний. </text:p>
      <text:p text:style-name="P4">1.4. Для решения отдельных вопросов конфликтная комиссия обращается за получением достоверной информации к участникам конфликта.</text:p>
      <text:p text:style-name="P4">1.5. Для получения правомерного решения комиссия использует различные нормативные правовые документы, информационную и справочную литературу, обращается к специалистам, в компетенции которых находится рассматриваемый вопрос.</text:p>
      <text:p text:style-name="P4">1.6. В своей работе конфликтная комиссия взаимодействует со службой по контролю и надзору в сфере образования Ставропольского края, управлением ГИБДД.</text:p>
      <text:p text:style-name="P4">1.7. Конфликтная комиссия действует на общественных началах.</text:p>
      <text:p text:style-name="P4"/>
      <text:p text:style-name="P5">2. ЦЕЛИ И ЗАДАЧИ</text:p>
      <text:p text:style-name="P4"/>
      <text:p text:style-name="P4">2.1. Основными задачами конфликтной комиссии являются:</text:p>
      <text:p text:style-name="P4">- рассмотрение апелляций и решение спорных вопросов, возникающих при оценивании теоретической части квалификационного экзамена;</text:p>
      <text:p text:style-name="P4">- рассмотрение апелляций и решение спорных вопросов, возникающих при оценивании практической части квалификационного экзамена;</text:p>
      <text:p text:style-name="P4">- рассмотрение апелляций о нарушении процедуры проведения итоговой и промежуточной аттестации обучающихся.</text:p>
      <text:p text:style-name="P4"/>
      <text:p text:style-name="P2">3. ПРАВА ЧЛЕНОВ КОНФЛИКТНОЙ КОМИССИИ.</text:p>
      <text:p text:style-name="P2"/>
      <text:p text:style-name="P4">3.1. Конфликтная комиссия имеет право:</text:p>
      <text:p text:style-name="P4"><text:s/>• принимать к рассмотрению заявления любого участника образовательного процесса при несогласии с решением или действием руководителя, преподавателя, мастера производственного обучения вождению, обучающегося;</text:p>
      <text:p text:style-name="P4"><text:s/>• принять решение по каждому спорному вопросу, относящемуся к ее компетенции; </text:p>
      <text:p text:style-name="P4">• запрашивать дополнительную документацию, материалы для проведения самостоятельного изучения вопроса; </text:p>
      <text:p text:style-name="P4">• рекомендовать приостанавливать или отменять ранее принятое решение на основании проведенного изучения при согласии конфликтующих сторон; </text:p>
      <text:p text:style-name="P4">• рекомендовать изменения в локальных актах образовательного учреждения с целью демократизации основ управления или расширения прав обучающихся.</text:p>
      <text:p text:style-name="P4"/>
      <text:p text:style-name="P2">4. ОБЯЗАННОСТИ ЧЛЕНОВ КОНФЛИКТНОЙ КОМИССИИ.</text:p>
      <text:p text:style-name="P4"/>
      <text:p text:style-name="P4">4.1. Члены конфликтной комиссии обязаны:</text:p>
      <text:p text:style-name="P4"/>
      <text:p text:style-name="P4"><text:s/>• присутствовать на всех заседаниях комиссии;</text:p>
      <text:p text:style-name="P4"><text:s/>• принимать активное участие в рассмотрении поданных заявлений в устной или письменной форме; • принимать решение по заявленному вопросу открытым голосованием (решение считается принятым, если за него проголосовало большинство членов комиссии при присутствии не менее двух третей ее членов); </text:p>
      <text:p text:style-name="P4">• принимать своевременно решение, если не оговорены дополнительные сроки рассмотрения заявления; </text:p>
      <text:p text:style-name="P4"><text:soft-page-break/>• давать обоснованный ответ заявителю в устной или письменной форме в соответствии с пожеланием заявителя.</text:p>
      <text:p text:style-name="P4"/>
      <text:p text:style-name="P2">5. СОСТАВ И СТРУКТУРА КОНФЛИКТНОЙ КОМИССИИ.</text:p>
      <text:p text:style-name="P4"/>
      <text:p text:style-name="P4">5.1. Персональный состав конфликтной комиссии ежегодно утверждается приказом директора ЧОУ ДО Автошкола «АвтоСтарт» .Число членов комиссии нечетное, не менее 3 (трех) человек.</text:p>
      <text:p text:style-name="P4"/>
      <text:p text:style-name="P4">5.2. В состав конфликтной комиссии включаются представители образовательной организации (кроме преподавателей и мастеров производственного обучения вождению), представители ГИБДД.</text:p>
      <text:p text:style-name="P4"/>
      <text:p text:style-name="P4">5.3. Конфликтную комиссию возглавляет председатель, который организует работу конфликтной комиссии, распределяет обязанности между членами конфликтной комиссии, осуществляет контроль за работой конфликтной комиссии в соответствии с положением.</text:p>
      <text:p text:style-name="P4"/>
      <text:p text:style-name="P2">6. ОРГАНИЗАЦИЯ ДЕЯТЕЛЬНОСТИ КОНФЛИКТНОЙ КОМИССИИ.</text:p>
      <text:p text:style-name="P4"/>
      <text:p text:style-name="P4">6.1. Заседания конфликтной комиссии оформляются протоколом.</text:p>
      <text:p text:style-name="P4">6.2. Документами, подлежащими строгому учету и хранению в течение трех лет в архиве ЧОУ ДО Автошкола «АвтоСтарт» являются:</text:p>
      <text:p text:style-name="P4">- апелляция обучающегося;</text:p>
      <text:p text:style-name="P4">- протокол заседания конфликтной комиссии;</text:p>
      <text:p text:style-name="P4">6.3. Утверждение членов комиссии и назначение ее председателя оформляются приказом г директора ЧОУ ДО Автошкола «АвтоСтарт».</text:p>
      <text:p text:style-name="P4">6.4. Делопроизводство конфликтной комиссии ведет ответственный секретарь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03T19:30:14.269000000</meta:creation-date>
    <dc:date>2021-09-03T19:40:08.236000000</dc:date>
    <meta:editing-duration>PT9M56S</meta:editing-duration>
    <meta:editing-cycles>1</meta:editing-cycles>
    <meta:document-statistic meta:table-count="0" meta:image-count="0" meta:object-count="0" meta:page-count="3" meta:paragraph-count="45" meta:word-count="511" meta:character-count="4319" meta:non-whitespace-character-count="3836"/>
    <meta:generator>Neat_Office/6.2.8.2$Windows_x86 LibreOffice_project/</meta:generator>
  </office:meta>
</office:document-meta>
</file>