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B100000DB42A8BEBEBB6936F61.jpg" manifest:media-type="image/jpeg"/>
  <manifest:file-entry manifest:full-path="Pictures/10000000000005F800000439978071B8D689D171.png" manifest:media-type="image/png"/>
  <manifest:file-entry manifest:full-path="Pictures/10000000000005F800000439A251A11FF8EC105A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style:writing-mode="lr-t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Изображение1" text:anchor-type="paragraph" svg:width="17cm" svg:height="24.037cm" draw:z-index="0"><draw:image xlink:href="Pictures/10000000000009B100000DB42A8BEBEBB6936F61.jpg" xlink:type="simple" xlink:show="embed" xlink:actuate="onLoad" loext:mime-type="image/jpeg"/></draw:frame></text:p>
      <text:p text:style-name="Standard"/>
      <text:p text:style-name="Standard"/>
      <text:p text:style-name="Standard"><draw:frame draw:style-name="fr1" draw:name="Изображение2" text:anchor-type="paragraph" svg:x="-2cm" svg:y="3.027cm" svg:width="21.003cm" svg:height="14.55cm" draw:z-index="1" draw:transform="translate (-8.5015cm -10.302cm) rotate (4.71238898038469) translate (8.5015cm 10.302cm)"><draw:image xlink:href="Pictures/10000000000005F800000439978071B8D689D171.png" xlink:type="simple" xlink:show="embed" xlink:actuate="onLoad" loext:mime-type="image/png"/></draw:frame><text:soft-page-break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Изображение3" text:anchor-type="paragraph" svg:x="-0.575cm" svg:y="1.455cm" svg:width="17.002cm" svg:height="13.563cm" draw:z-index="2"><draw:image xlink:href="Pictures/10000000000005F800000439A251A11FF8EC105A.png" xlink:type="simple" xlink:show="embed" xlink:actuate="onLoad" loext:mime-type="image/png"/></draw:frame>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5-20T16:34:42.762000000</meta:creation-date>
    <dc:date>2024-05-20T16:57:59.273000000</dc:date>
    <meta:editing-duration>PT3M43S</meta:editing-duration>
    <meta:editing-cycles>1</meta:editing-cycles>
    <meta:document-statistic meta:table-count="0" meta:image-count="3" meta:object-count="0" meta:page-count="3" meta:paragraph-count="0" meta:word-count="0" meta:character-count="0" meta:non-whitespace-character-count="0"/>
    <meta:generator>Document_Manager_Pro/6.3.5.2$Windows_x86 LibreOffice_project/</meta:generator>
  </office:meta>
</office:document-meta>
</file>