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weight="bold" officeooo:rsid="0010bf87" officeooo:paragraph-rsid="0010bf87" style:font-weight-asian="bold" style:font-weight-complex="bold"/>
    </style:style>
    <style:style style:name="P2" style:family="paragraph" style:parent-style-name="Standard">
      <style:paragraph-properties fo:text-align="start" style:justify-single-word="false"/>
      <style:text-properties fo:font-size="11pt" fo:font-weight="bold" officeooo:rsid="0010bf87" officeooo:paragraph-rsid="0010bf87" style:font-size-asian="9.60000038146973pt" style:font-weight-asian="bold" style:font-size-complex="11pt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11pt" fo:font-weight="normal" officeooo:rsid="0010bf87" officeooo:paragraph-rsid="0010bf87" style:font-size-asian="9.60000038146973pt" style:font-weight-asian="normal" style:font-size-complex="11pt" style:font-weight-complex="normal"/>
    </style:style>
    <style:style style:name="P4" style:family="paragraph" style:parent-style-name="Standard">
      <style:paragraph-properties fo:text-align="start" style:justify-single-word="false"/>
      <style:text-properties fo:font-size="11pt" fo:font-weight="normal" officeooo:rsid="0010bf87" officeooo:paragraph-rsid="0010bf87" style:font-size-asian="9.60000038146973pt" style:font-weight-asian="normal" style:font-size-complex="11pt" style:font-weight-complex="normal"/>
    </style:style>
    <style:style style:name="P5" style:family="paragraph" style:parent-style-name="Standard">
      <style:paragraph-properties fo:text-align="center" style:justify-single-word="false" fo:padding-left="0cm" fo:padding-right="0cm" fo:padding-top="0cm" fo:padding-bottom="0.074cm" fo:border-left="none" fo:border-right="none" fo:border-top="none" fo:border-bottom="0.99pt solid #000000" style:join-border="false"/>
      <style:text-properties fo:font-weight="bold" officeooo:rsid="0010bf87" officeooo:paragraph-rsid="0010bf87" style:font-weight-asian="bold" style:font-weight-complex="bold"/>
    </style:style>
    <style:style style:name="T1" style:family="text">
      <style:text-properties fo:font-weight="bold" style:font-weight-asian="bold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Частное Образовательное Учреждение Дополнительного Образования Автошкола «АвтоСтарт»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ПОЛОЖЕНИЕ </text:p>
      <text:p text:style-name="P1">о порядке доступа педагогов к информационнотелекоммуникационным сетям и базам данных, учебным и методическим материалам, материально-техническим средствам в образовательное учреждение ЧОУ ДО Автошкола «АвтоСтарт» 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3">г. Ставрополь 2021г.</text:p>
      <text:p text:style-name="P2"><text:soft-page-break/>1. Общие положения</text:p>
      <text:p text:style-name="P4"/>
      <text:p text:style-name="P4">1.1. Данное Положение разработано в соответствии с пунктом 7 части 3 статьи 47 Федерального закона № 273-ФЗ «Об образовании в Российской Федерации» от 29.12.2012, Уставом Частного Образовательного Учреждения Дополнительного Образования Автошкола «АвтоСтарт» с целью регламентации порядка доступа педагогов к информационнотелекоммуникационным сетям и базам данных, учебным и методическим материалам, материально-техническим средствам.</text:p>
      <text:p text:style-name="P4"/>
      <text:p text:style-name="P4">1.2. Доступ педагогических работников к вышеперечисленным ресурсам обеспечивается в целях качественного осуществления образовательной и иной деятельности.</text:p>
      <text:p text:style-name="P4"/>
      <text:p text:style-name="P4"><text:span text:style-name="T1">2. Порядок доступа к информационно-телекоммуникационным сетям</text:span></text:p>
      <text:p text:style-name="P4"/>
      <text:p text:style-name="P4">2.1. Доступ педагогов к информационно-телекоммуникационной сети Интернет в Организации осуществляется с персональных компьютеров (ноутбуков, планшетных компьютеров и т.п.), подключенных к сети Интернет, без ограничения времени и потребленного трафика.</text:p>
      <text:p text:style-name="P4"/>
      <text:p text:style-name="P4">2.2. Для доступа к информационно-телекоммуникационным сетям в ЧОУ ДО Автошкола «АвтоСтарт» педагогическому работнику предоставляются идентификационные данные (учетная запись, пароль). Предоставление доступа осуществляется заместителем директора поУ.Ч.</text:p>
      <text:p text:style-name="P4"/>
      <text:p text:style-name="P4"><text:span text:style-name="T1">3. Порядок доступа к базам данных</text:span></text:p>
      <text:p text:style-name="P4"/>
      <text:p text:style-name="P4">3.1. Педагогическим работникам обеспечивается доступ к следующим электронным базам данных:</text:p>
      <text:p text:style-name="P4">- профессиональные базы данных;</text:p>
      <text:p text:style-name="P4">- информационные справочные системы;</text:p>
      <text:p text:style-name="P4">- поисковые системы.</text:p>
      <text:p text:style-name="P4"/>
      <text:p text:style-name="P4">3.2. Доступ к электронным базам данных осуществляется на условиях, указанных в договорах, заключенных ЧОУ ДО Автошкола «АвтоСтарт» с правообладателем электронных ресурсов (внешние базы данных).</text:p>
      <text:p text:style-name="P4"/>
      <text:p text:style-name="P4">3.3. Информация об образовательных, методических, научных, нормативных и других электронных ресурсах, доступных к пользованию, размещена на сайте ЧОУ ДО Автошкола «АвтоСтарт». В данном разделе описаны условия и порядок доступа к каждому отдельному электронному ресурсу .</text:p>
      <text:p text:style-name="P4"/>
      <text:p text:style-name="P4"><text:span text:style-name="T1">4. Порядок доступа к учебным и методическим материалам</text:span></text:p>
      <text:p text:style-name="P4">4.1 Учебные и методические материалы, размещаемые на официальном сайте, находятся в открытом доступе.</text:p>
      <text:p text:style-name="P4">4.2 Педагогическим работникам по их запросам могут выдаваться во временное пользование учебные и методические материалы, входящие в оснащение учебных кабинетов.</text:p>
      <text:p text:style-name="P4">4.3 Выдача педагогическим работникам во временное пользование учебных и методических материалов, входящих в оснащение учебных кабинетов, осуществляется работником, на которого возложено заведование учебным кабинетом.</text:p>
      <text:p text:style-name="P4">4.4. Срок, на который выдаются учебные и методические материалы, определяется работником, на которого возложено заведование учебным кабинетом, с учетом графика использования запрашиваемых материалов в данном кабинете.</text:p>
      <text:p text:style-name="P4">4.5 Выдача педагогическому работнику, и сдача им учебных и методических материалов фиксируются в журнале выдачи.</text:p>
      <text:p text:style-name="P4">4.6. При получении учебных и методических материалов на электронных носителях, подлежащих возврату, педагогическим работникам не разрешается стирать или менять на них информацию.</text:p>
      <text:p text:style-name="P4"/>
      <text:p text:style-name="P4"><text:span text:style-name="T1">5. Порядок доступа к материально-техническим средствам обеспечения образовательной деятельности</text:span></text:p>
      <text:p text:style-name="P4"/>
      <text:p text:style-name="P4">5.1. Доступ педагогических работников к материально-техническим средствам обеспечения образовательной деятельности осуществляется: – без ограничения к учебным кабинетам, мастерским <text:soft-page-break/>и иным помещениям, и местам проведения занятий вовремя, определенное в расписании занятий; – к учебным кабинетам, мастерским, и иным помещениям, и местам проведения занятий вне времени, определенного расписанием занятий, по согласованию с работником, ответственным за данное помещение</text:p>
      <text:p text:style-name="P4">. 5.2. Использование движимых (переносных) материально-технических средств обеспечения образовательной деятельности (проекторы и т.п.) осуществляется по письменной заявке, поданной педагогическим работником (не менее чем за 3 рабочих дней до дня использования материально-технических средств) на имя лица, ответственного за сохранность и правильное использование соответствующих средств. </text:p>
      <text:p text:style-name="P4">5.3. Выдача педагогическому работнику, и сдача им движимых (переносных) материально-технических средств обеспечения образовательной деятельности фиксируются в журнале выдачи.</text:p>
      <text:p text:style-name="P4">5.4. Для копирования или тиражирования учебных и методических материалов педагогические работники имеют право пользоваться копировальным автоматом.</text:p>
      <text:p text:style-name="P4"/>
      <text:p text:style-name="P4"><text:span text:style-name="T1">6. Заключительные положения</text:span></text:p>
      <text:p text:style-name="P4">6.1. Срок действия положения не ограничен.</text:p>
      <text:p text:style-name="P4">6.2. При изменении законодательства в акт вносятся изменения в установленном законом порядке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9-03T18:10:26.765000000</meta:creation-date>
    <dc:date>2021-09-03T18:19:13.163000000</dc:date>
    <meta:editing-duration>PT8M48S</meta:editing-duration>
    <meta:editing-cycles>1</meta:editing-cycles>
    <meta:document-statistic meta:table-count="0" meta:image-count="0" meta:object-count="0" meta:page-count="3" meta:paragraph-count="32" meta:word-count="536" meta:character-count="4638" meta:non-whitespace-character-count="4128"/>
    <meta:generator>Neat_Office/6.2.8.2$Windows_x86 LibreOffice_project/</meta:generator>
  </office:meta>
</office:document-meta>
</file>