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paragraph-rsid="0006b45a"/>
    </style:style>
    <style:style style:name="P2" style:family="paragraph" style:parent-style-name="Standard">
      <style:paragraph-properties fo:text-align="center" style:justify-single-word="false"/>
      <style:text-properties officeooo:paragraph-rsid="0008ae13"/>
    </style:style>
    <style:style style:name="P3" style:family="paragraph" style:parent-style-name="Standard">
      <style:paragraph-properties fo:text-align="center" style:justify-single-word="false"/>
      <style:text-properties officeooo:paragraph-rsid="00093b82"/>
    </style:style>
    <style:style style:name="P4" style:family="paragraph" style:parent-style-name="Standard">
      <style:paragraph-properties fo:text-align="start" style:justify-single-word="false"/>
      <style:text-properties officeooo:paragraph-rsid="00093b82"/>
    </style:style>
    <style:style style:name="P5" style:family="paragraph" style:parent-style-name="Standard">
      <style:paragraph-properties fo:text-align="start" style:justify-single-word="false"/>
      <style:text-properties officeooo:paragraph-rsid="00099447"/>
    </style:style>
    <style:style style:name="P6" style:family="paragraph" style:parent-style-name="Standard">
      <style:paragraph-properties fo:text-align="start" style:justify-single-word="false"/>
      <style:text-properties officeooo:paragraph-rsid="0009a4bf"/>
    </style:style>
    <style:style style:name="P7" style:family="paragraph" style:parent-style-name="Standard">
      <style:paragraph-properties fo:text-align="start" style:justify-single-word="false"/>
      <style:text-properties officeooo:paragraph-rsid="000a841a"/>
    </style:style>
    <style:style style:name="P8" style:family="paragraph" style:parent-style-name="Standard">
      <style:paragraph-properties fo:text-align="center" style:justify-single-word="false"/>
      <style:text-properties fo:font-size="8pt" officeooo:paragraph-rsid="0008ae13" style:font-size-asian="8pt" style:font-size-complex="8pt"/>
    </style:style>
    <style:style style:name="P9" style:family="paragraph" style:parent-style-name="Standard">
      <style:paragraph-properties fo:text-align="start" style:justify-single-word="false"/>
      <style:text-properties fo:font-size="8pt" officeooo:paragraph-rsid="00099447" style:font-size-asian="7pt" style:font-size-complex="8pt"/>
    </style:style>
    <style:style style:name="P10" style:family="paragraph" style:parent-style-name="Standard">
      <style:paragraph-properties fo:text-align="start" style:justify-single-word="false"/>
      <style:text-properties fo:font-size="8pt" officeooo:paragraph-rsid="0009a4bf" style:font-size-asian="7pt" style:font-size-complex="8pt"/>
    </style:style>
    <style:style style:name="P11" style:family="paragraph" style:parent-style-name="Standard">
      <style:paragraph-properties fo:text-align="center" style:justify-single-word="false"/>
      <style:text-properties fo:font-weight="bold" officeooo:paragraph-rsid="00093b82" style:font-weight-asian="bold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06b45a"/>
    </style:style>
    <style:style style:name="T3" style:family="text">
      <style:text-properties fo:font-size="8pt" style:font-size-asian="8pt" style:font-size-complex="8pt"/>
    </style:style>
    <style:style style:name="T4" style:family="text">
      <style:text-properties fo:font-size="8pt" officeooo:rsid="0006b45a" style:font-size-asian="8pt" style:font-size-complex="8pt"/>
    </style:style>
    <style:style style:name="T5" style:family="text">
      <style:text-properties fo:font-size="8pt" officeooo:rsid="0008ae13" style:font-size-asian="8pt" style:font-size-complex="8pt"/>
    </style:style>
    <style:style style:name="T6" style:family="text">
      <style:text-properties fo:font-size="8pt" officeooo:rsid="00093b82" style:font-size-asian="8pt" style:font-size-complex="8pt"/>
    </style:style>
    <style:style style:name="T7" style:family="text">
      <style:text-properties fo:font-size="8pt" officeooo:rsid="000a841a" style:font-size-asian="8pt" style:font-size-complex="8pt"/>
    </style:style>
    <style:style style:name="T8" style:family="text">
      <style:text-properties fo:font-size="8pt" style:font-size-asian="7pt" style:font-size-complex="8pt"/>
    </style:style>
    <style:style style:name="T9" style:family="text">
      <style:text-properties fo:font-size="12pt" style:font-size-asian="12pt" style:font-size-complex="12pt"/>
    </style:style>
    <style:style style:name="T10" style:family="text">
      <style:text-properties fo:font-size="12pt" fo:font-weight="bold" style:font-size-asian="12pt" style:font-weight-asian="bold" style:font-size-complex="12pt" style:font-weight-complex="bold"/>
    </style:style>
    <style:style style:name="T11" style:family="text">
      <style:text-properties officeooo:rsid="0008ae13"/>
    </style:style>
    <style:style style:name="T12" style:family="text">
      <style:text-properties officeooo:rsid="00093b82"/>
    </style:style>
    <style:style style:name="T13" style:family="text">
      <style:text-properties officeooo:rsid="0009a4bf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ДОГОВОР N __</text:span> <text:line-break/>об образовании на обучение </text:p>
      <text:p text:style-name="P1"><text:span text:style-name="T2">по</text:span> программам профессионального обучения</text:p>
      <text:p text:style-name="P1"/>
      <text:p text:style-name="P2">___________________________ <text:s text:c="59"/>"__" _____________ 20__ г</text:p>
      <text:p text:style-name="P2"><text:s/><text:span text:style-name="T3">(место заключения договора) <text:s text:c="3"/></text:span><text:span text:style-name="T4"><text:s text:c="14"/></text:span><text:span text:style-name="T5"><text:s text:c="50"/></text:span><text:span text:style-name="T4"><text:s text:c="39"/></text:span><text:span text:style-name="T3"><text:s/>(дата заключения договора)</text:span> </text:p>
      <text:p text:style-name="P2"/>
      <text:p text:style-name="P2">________________________________________________________________________, осуществляющее образовательную деятельность (далее - образовательная организация) на основании лицензии от "__" _____________ 20__ г. N _______ </text:p>
      <text:p text:style-name="P8">(дата и номер лицензии)</text:p>
      <text:p text:style-name="P2"><text:s/>выданной _________________________________________________________________, <text:span text:style-name="T3">(наименование лицензирующего органа)</text:span> </text:p>
      <text:p text:style-name="P2">именуем__ в дальнейшем "Исполнитель", в лице ______________________________ __________________________________________________________________________, <text:span text:style-name="T3">(наименование должности, фамилия, имя, отчество (при наличии) представителя Исполнителя)</text:span> <text:line-break/>действующего на основании ________________________________________________,<text:line-break/> <text:s text:c="11"/><text:span text:style-name="T11"><text:s text:c="31"/></text:span><text:s/><text:span text:style-name="T3">(реквизиты документа, удостоверяющего полномочия представителя Исполнителя)</text:span> <text:line-break/>и ________________________________________________________________________, <text:span text:style-name="T3">(фамилия, имя, отчество (при наличии) законного представителя несовершеннолетнего лица, зачисляемого на обучение /фамилия, имя, отчество (при наличии) лица, зачисляемого на обучение /наименование организации с указанием должности, фамилии, имени, отчества (при наличии) лица, действующего от имени организации, документов, подтверждающих полномочия указанного лица) </text:span><text:line-break/>именуем__ в дальнейшем "Заказчик", действующий в интересах несовершеннолетнего _____________________________________________________________________________ </text:p>
      <text:p text:style-name="P3"><text:span text:style-name="T3">(фамилия, имя, отчество (при наличии)</text:span> __________________________________________________________________________, лица, зачисляемого на обучение) <text:s text:c="14"/>именуем__ в дальнейшем "Обучающийся" и ________________________________________________________________________, <text:span text:style-name="T3">(фамилия, имя, отчество (при наличии) лица, зачисляемого на обучение</text:span></text:p>
      <text:p text:style-name="P3"><text:span text:style-name="T9"><text:s/>совместно именуемые Стороны, заключили настоящий Договор о нижеследующем:<text:line-break/></text:span><text:span text:style-name="T10"> I. Предмет Договора </text:span><text:span text:style-name="T9"><text:line-break/>1.1. Исполнитель обязуется предоставить образовательную услугу, а Обучающийся/Заказчик (ненужное вычеркнуть) обязуется оплатить образовательную услугу по программе профессионального обучения________</text:span> ___________________________________________________________________________ дополнительной профессиональной программе__________________________________ <text:s text:c="4"/>форма обучения___<text:span text:style-name="T12">__________________________________________________________</text:span></text:p>
      <text:p text:style-name="P3"><text:s/>в соответствии с учебными планами, в том числе индивидуальными, и образовательными программами Исполнителя.<text:line-break/> 1.2. Срок освоения образовательной программы на момент подписания Договора составляет ____________________<text:span text:style-name="T12">_________________________________________________________</text:span>. <text:s/><text:span text:style-name="T3">(указывается количество </text:span><text:span text:style-name="T6">часов</text:span><text:span text:style-name="T3">)</text:span><text:line-break/> 1.3. После освоения Обучающимся образовательной программы и успешного прохождения итоговой аттестации ему выдается ______________________________________________________________________. (документ об образовании и (или) о квалификации или документ об обучении) <text:line-break/><text:span text:style-name="T1">II. Права Исполнителя, Заказчика и Обучающегося .</text:span> <text:line-break/></text:p>
      <text:p text:style-name="P4">2.1. Исполнитель вправе: <text:line-break/>2.1.1. Самостоятельно осуществлять образовательный процесс, устанавливать системы оценок, формы, порядок и периодичность проведения промежуточной аттестации Обучающегося.<text:line-break/> 2.1.2. Применять к Обучающемуся меры поощрения и меры дисциплинарного взыскания в соответствии с законодательством Российской Федерации, учредительными документами <text:soft-page-break/>Исполнителя, настоящим Договором и локальными нормативными актами Исполнителя. <text:line-break/>2.2. Заказчик вправе получать информацию от Исполнителя по вопросам организации и обеспечения надлежащего предоставления услуг, предусмотренных разделом I настоящего Договора. <text:line-break/>2.3. Обучающемуся предоставляются академические права в соответствии с частью 1 статьи 34 Федерального закона от 29 декабря 2012 г. N 273-ФЗ "Об образовании в Российской Федерации". Обучающийся также вправе: <text:line-break/>2.3.1. Получать информацию от Исполнителя по вопросам организации и обеспечения надлежащего предоставления услуг, предусмотренных разделом I настоящего Договора. 2.3.2. Обращаться к Исполнителю по вопросам, касающимся образовательного процесса. 2.3.3. Пользоваться в порядке, установленном локальными нормативными актами, имуществом Исполнителя, необходимым для освоения образовательной программы.<text:line-break/> 2.3.4. Принимать в порядке, установленном локальными нормативными актами, участие в социальнокультурных, оздоровительных и иных мероприятиях, организованных Исполнителем.<text:line-break/> 2.3.5. Получать полную и достоверную информацию об оценке своих знаний, умений, навыков и компетенций, а также о критериях этой оценки. III. Обязанности Исполнителя, Заказчика и Обучающегося . <text:line-break/>3.1. Исполнитель обязан: <text:line-break/>3.1.1. Зачислить Обучающегося, выполнившего установленные законодательством Российской Федерации, учредительными документами, локальными нормативными актами Исполнителя условия приема. <text:line-break/>3.1.2. Довести до Заказчика информацию, содержащую сведения о предоставлении платных образовательных услуг в порядке и объеме, которые предусмотрены Законом Российской Федерации "О защите прав потребителей" и Федеральным законом "Об образовании в Российской Федерации". <text:line-break/>3.1.3. Организовать и обеспечить надлежащее предоставление образовательных услуг, предусмотренных разделом I настоящего Договора. Образовательные услуги оказываются в соответствии с федеральным государственным образовательным стандартом или федеральными государственными требованиями, учебным планом, в том числе индивидуальным, и расписанием занятий Исполнителя. <text:line-break/>3.1.4. Обеспечить Обучающемуся предусмотренные выбранной образовательной программой условия ее освоения. <text:line-break/>3.1.5. Сохранить место за Обучающимся в случае пропуска занятий по уважительным причинам (с учетом оплаты услуг, предусмотренных разделом I настоящего Договора). <text:line-break/>3.1.6. Принимать от Обучающегося и (или) Заказчика плату за образовательные услуги.<text:line-break/> 3.1.7. Обеспечить Обучающемуся уважение человеческого достоинства, защиту от всех форм физического и психического насилия, оскорбления личности, охрану жизни и здоровья.<text:line-break/> 3.2. Заказчик обязан своевременно вносить плату за предоставляемые Обучающемуся образовательные услуги, указанные в разделе I настоящего Договора, в размере и порядке, определенных настоящим Договором, а также предоставлять платежные документы, подтверждающие такую оплату. <text:line-break/>3.3. Обучающийся обязан соблюдать требования, установленные в статье 43 Федерального закона от 29 декабря 2012 г. N 273-ФЗ "Об образовании в Российской Федерации", в том числе: <text:line-break/>3.3.1. Выполнять задания для подготовки к занятиям, предусмотренным учебным планом, в том числе индивидуальным.<text:line-break/> 3.3.2. Извещать Исполнителя о причинах отсутствия на занятиях. <text:line-break/>3.3.3. Обучаться в образовательной организации по образовательной программе с соблюдением требований, установленных федеральным государственным образовательным стандартом или федеральными государственными требованиями и учебным планом, в том числе индивидуальным, Исполнителя.<text:line-break/><text:soft-page-break/> 3.3.4. Соблюдать требования учредительных документов, правила внутреннего распорядка и иные ло- кальные нормативные акты Исполнителя. IV. Стоимость услуг, сроки и порядок их оплаты .<text:line-break/> 4.1. Полная стоимость платных образовательных услуг за весь период обучения Обучающегося составляет _____________ рублей. Увеличение стоимости образовательных услуг после заключения Договора не допускается, за исключением увеличения стоимости указанных услуг с учетом уровня инфляции, предусмотренного основными характеристиками федерального бюджета на очередной финансовый год и плановый период. 4.2. Оплата производится ______________________________________________</text:p>
      <text:p text:style-name="P4"><text:span text:style-name="T9">(период оплаты (единовременно, ежемесячно, <text:s/>ежеквартально, по четвертям, полугодиям или иной платежный период) и время оплаты (например, не позднее определенного числа периода, подлежащего оплате, или не позднее определенного числа периода, предшествующего (следующего) за периодом оплаты))</text:span> в безналичном порядке на счет, указанный в разделе IX настоящего Договора .</text:p>
      <text:p text:style-name="P11">V. Основания изменения и расторжения договора</text:p>
      <text:p text:style-name="P4">5.1. Условия, на которых заключен настоящий Договор, могут быть изменены по соглашению Сторон или в соответствии с законодательством Российской Федерации.</text:p>
      <text:p text:style-name="P4">5.2. Настоящий Договор может быть расторгнут по соглашению Сторон.</text:p>
      <text:p text:style-name="P4">5.3. Настоящий Договор может быть расторгнут по инициативе Исполнителя в одностороннем порядке в случаях: установления нарушения порядка приема в образовательную организацию, повлекшего по вине Обучающегося его незаконное зачисление в эту образовательную организацию; просрочки оплаты стоимости платных образовательных услуг; невозможности надлежащего исполнения обязательства по оказанию платных образовательных услуг вследствие действий (бездействия) Обучающегося; в иных случаях, предусмотренных законодательством Российской Федерации.</text:p>
      <text:p text:style-name="P4">5.4. Настоящий Договор расторгается досрочно: по инициативе Обучающегося или родителей (законных представителей) несовершеннолетнего Обучающегося, в том числе в случае перевода Обучающегося для продолжения освоения образовательной программы в другую организацию, осуществляющую образовательную деятельность; по инициативе Исполнителя в случае применения к Обучающемуся, достигшему возраста пятнадцати лет, отчисления как меры дисциплинарного взыскания, в случае невыполнения обучающимся по профессиональной образовательной программе обязанностей по добросовестному освоению такой образовательной программы и выполнению учебного плана, а также в случае установления нарушения порядка приема в образовательную организацию, повлекшего по вине обучающегося его незаконное зачисление в образовательную организацию; по обстоятельствам, не зависящим от воли Обучающегося или родителей (законных представителей) несовершеннолетнего Обучающегося и Исполнителя, в том числе в случае ликвидации Исполнителя.</text:p>
      <text:p text:style-name="P3">5.5. Исполнитель вправе отказаться от исполнения обязательств по Договору при условии полного возмещения Заказчику убытков. 5.6. Обучающийся /Заказчик (ненужное вычеркнуть) вправе отказаться от исполнения настоящего Договора при условии оплаты Исполнителю фактически понесенных им расходов, связанных с исполнением обязательств по Договору. <text:span text:style-name="T1">VI. Ответственность Исполнителя, Заказчика и Обучающегося</text:span></text:p>
      <text:p text:style-name="P4">6.1. За неисполнение или ненадлежащее исполнение своих обязательств по Договору Стороны несут ответственность, предусмотренную законодательством Российской Федерации и Договором.</text:p>
      <text:p text:style-name="P4">6.2. При обнаружении недостатка образовательной услуги, в том числе оказания ее не в полном объеме, предусмотренном образовательными программами (частью образовательной программы), Заказчик вправе по своему выбору потребовать:</text:p>
      <text:p text:style-name="P4">6.2.1. Безвозмездного оказания образовательной услуги;</text:p>
      <text:p text:style-name="P4">6.2.2. Соразмерного уменьшения стоимости оказанной образовательной услуги;</text:p>
      <text:p text:style-name="P4"><text:soft-page-break/>6.2.3. Возмещения понесенных им расходов по устранению недостатков оказанной образовательной услуги своими силами или третьими лицами.</text:p>
      <text:p text:style-name="P4">6.3. Заказчик вправе отказаться от исполнения Договора и потребовать полного возмещения убытков, если в _____ срок недостатки образовательной услуги не устранены Исполнителем. Заказчик также вправе отказаться от исполнения Договора, если им обнаружен существенный недостаток оказанной образовательной услуги или иные существенные отступления от условий Договора.</text:p>
      <text:p text:style-name="P4">6.4. Если Исполнитель нарушил сроки оказания образовательной услуги (сроки начала и (или) окончания оказания образовательной услуги и (или) промежуточные сроки оказания образовательной услуги) либо если во время оказания образовательной услуги стало очевидным, что она не будет осуществлена в срок, Заказчик вправе по своему выбору:</text:p>
      <text:p text:style-name="P4">6.4.1. Назначить Исполнителю новый срок, в течение которого Исполнитель должен приступить к оказанию образовательной услуги и (или) закончить оказание образовательной услуги;</text:p>
      <text:p text:style-name="P4">6.4.2. Поручить оказать образовательную услугу третьим лицам за разумную цену и потребовать от Исполнителя возмещения понесенных расходов;</text:p>
      <text:p text:style-name="P4">6.4.3. Потребовать уменьшения стоимости образовательной услуги;</text:p>
      <text:p text:style-name="P4">6.4.4. Расторгнуть Договор.</text:p>
      <text:p text:style-name="P4">6.5. Заказчик вправе потребовать полного возмещения убытков, причиненных ему в связи с нарушением сроков начала и (или) окончания оказания образовательной услуги, а также в связи с недостатками образовательной услуги.</text:p>
      <text:p text:style-name="P11">VII. Срок действия Договора</text:p>
      <text:p text:style-name="P4">7.1. Настоящий Договор вступает в силу со дня его заключения Сторонами и действует до полного исполнения Сторонами обязательств.</text:p>
      <text:p text:style-name="P11">VIII. Заключительные положения</text:p>
      <text:p text:style-name="P4">8.1. Сведения, указанные в настоящем Договоре, соответствуют информации, размещенной на официальном сайте Исполнителя в сети "Интернет" на дату заключения настоящего Договора.</text:p>
      <text:p text:style-name="P4">8.2. Под периодом предоставления образовательной услуги (периодом обучения) понимается промежуток времени с даты издания приказа о зачислении Обучающегося в образовательную организацию до даты издания приказа об окончании обучения или отчислении Обучающегося из образовательной организации.</text:p>
      <text:p text:style-name="P4">8.3. Настоящий Договор составлен в _____ экземплярах, по одному для каждой из Сторон. Все экземпляры имеют одинаковую юридическую силу. Изменения и дополнения настоящего Договора могут производиться только в письменной форме и подписываться уполномоченными представителями Сторон.</text:p>
      <text:p text:style-name="P4">8.4. Изменения Договора оформляются дополнительными соглашениями к Договору.</text:p>
      <text:p text:style-name="P11">IX. Адреса и реквизиты сторон</text:p>
      <text:p text:style-name="P5"/>
      <text:p text:style-name="P5">Исполнитель <text:s text:c="43"/>Заказчик <text:s text:c="38"/>Обучающийся </text:p>
      <text:p text:style-name="P5"/>
      <text:p text:style-name="P5">________________________ <text:s text:c="2"/>________________________ <text:s text:c="2"/>________________________ </text:p>
      <text:p text:style-name="P9">(полное наименование и <text:s text:c="42"/>(фамилия, имя, отчество <text:s text:c="47"/>(фамилия, имя, отчество </text:p>
      <text:p text:style-name="P9">фирменное наименование <text:s text:c="46"/>(при наличии) <text:s text:c="75"/>/ (при наличии)) </text:p>
      <text:p text:style-name="P9">(при наличии) <text:s text:c="61"/>наименование </text:p>
      <text:p text:style-name="P9">образовательной <text:s text:c="58"/>юридического лица) организации) </text:p>
      <text:p text:style-name="P9"><text:s text:c="77"/>___________________________________ <text:s text:c="8"/>_____________________________________ <text:s text:c="31"/></text:p>
      <text:p text:style-name="P10"><text:s text:c="33"/><text:span text:style-name="T13"><text:s text:c="51"/></text:span>(дата рождения) <text:s text:c="68"/>(дата рождения)</text:p>
      <text:p text:style-name="P10"/>
      <text:p text:style-name="P10">____________________________________ _______________________ ______________ <text:s text:c="4"/>______________________________________ <text:s/></text:p>
      <text:p text:style-name="P6"><text:span text:style-name="T8">(место нахождения) <text:s text:c="42"/></text:span><text:span text:style-name="T3"><text:s/>(место нахождения/адрес <text:s text:c="50"/>(адрес места жительства) </text:span></text:p>
      <text:p text:style-name="P6"><text:span text:style-name="T3"><text:s text:c="89"/>места жительства) </text:span></text:p>
      <text:p text:style-name="P6"><text:span text:style-name="T3"/></text:p>
      <text:p text:style-name="P6"><text:span text:style-name="T3">____________________________________ <text:s text:c="3"/>____________________________________ <text:s text:c="2"/>_____________ ________________________ </text:span></text:p>
      <text:p text:style-name="P6"><text:span text:style-name="T3">(банковские реквизиты) <text:s text:c="41"/>(паспорт: серия, номер, <text:s text:c="47"/>(паспорт: серия, номер, </text:span></text:p>
      <text:p text:style-name="P6"><text:span text:style-name="T3"><text:s text:c="88"/>когда и кем выдан) <text:s text:c="59"/>когда и кем выдан) </text:span></text:p>
      <text:p text:style-name="P7"><text:span text:style-name="T3">____________________________________ <text:s text:c="3"/>____________________________________ <text:s text:c="3"/>_____________________________________</text:span></text:p>
      <text:p text:style-name="P7"><text:span text:style-name="T3"><text:s/>(подпись) <text:s text:c="4"/></text:span><text:span text:style-name="T7">м.п.</text:span><text:span text:style-name="T3"> <text:s text:c="68"/>(подпись) <text:s text:c="69"/>(подпись)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9-13T16:24:09.660000000</meta:creation-date>
    <meta:print-date>2021-09-13T17:22:50.520000000</meta:print-date>
    <dc:date>2021-09-13T17:23:59.895000000</dc:date>
    <meta:editing-duration>PT5M8S</meta:editing-duration>
    <meta:editing-cycles>1</meta:editing-cycles>
    <meta:document-statistic meta:table-count="0" meta:image-count="0" meta:object-count="0" meta:page-count="4" meta:paragraph-count="55" meta:word-count="1564" meta:character-count="15615" meta:non-whitespace-character-count="12631"/>
    <meta:generator>Neat_Office/6.2.8.2$Windows_x86 LibreOffice_project/</meta:generator>
  </office:meta>
</office:document-meta>
</file>